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Valuta" style:data-style-name="N34"/>
    <style:style style:name="co1" style:family="table-column">
      <style:table-column-properties fo:break-before="auto" style:column-width="2.96333333333333cm" style:use-optimal-column-width="true"/>
    </style:style>
    <style:style style:name="co2" style:family="table-column">
      <style:table-column-properties fo:break-before="auto" style:column-width="2.27541666666667cm" style:use-optimal-column-width="true"/>
    </style:style>
    <style:style style:name="co3" style:family="table-column">
      <style:table-column-properties fo:break-before="auto" style:column-width="4.41854166666667cm" style:use-optimal-column-width="true"/>
    </style:style>
    <style:style style:name="co4" style:family="table-column">
      <style:table-column-properties fo:break-before="auto" style:column-width="5.529791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VestrazDatiEcoPratiche_SCARCEL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">
            <text:p>Codice Utente</text:p>
          </table:table-cell>
          <table:table-cell office:value-type="string" table:style-name="ce2">
            <text:p>Tot.Dovuto</text:p>
          </table:table-cell>
          <table:table-cell office:value-type="string" table:style-name="ce1">
            <text:p>Titolo a base attribuzione</text:p>
          </table:table-cell>
          <table:table-cell office:value-type="string" table:style-name="ce1">
            <text:p>Responsabile del procedimento</text:p>
          </table:table-cell>
          <table:table-cell table:number-columns-repeated="16380"/>
        </table:table-row>
        <table:table-row table:style-name="ro1">
          <table:table-cell office:value-type="float" office:value="731" table:style-name="ce1">
            <text:p>731</text:p>
          </table:table-cell>
          <table:table-cell office:value-type="currency" office:value="403.2" table:style-name="ce2">
            <text:p><text:s/>4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10" table:style-name="ce1">
            <text:p>1410</text:p>
          </table:table-cell>
          <table:table-cell office:value-type="currency" office:value="21484.799999999999" table:style-name="ce2">
            <text:p><text:s/>21.48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29" table:style-name="ce1">
            <text:p>1429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33" table:style-name="ce1">
            <text:p>143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538" table:style-name="ce1">
            <text:p>1538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540" table:style-name="ce1">
            <text:p>1540</text:p>
          </table:table-cell>
          <table:table-cell office:value-type="currency" office:value="19123.2" table:style-name="ce2">
            <text:p><text:s/>19.12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566" table:style-name="ce1">
            <text:p>1566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572" table:style-name="ce1">
            <text:p>1572</text:p>
          </table:table-cell>
          <table:table-cell office:value-type="currency" office:value="22118.400000000001" table:style-name="ce2">
            <text:p><text:s/>22.1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576" table:style-name="ce1">
            <text:p>1576</text:p>
          </table:table-cell>
          <table:table-cell office:value-type="currency" office:value="2534.4" table:style-name="ce2">
            <text:p><text:s/>2.53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640" table:style-name="ce1">
            <text:p>1640</text:p>
          </table:table-cell>
          <table:table-cell office:value-type="currency" office:value="17856" table:style-name="ce2">
            <text:p><text:s/>17.85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656" table:style-name="ce1">
            <text:p>1656</text:p>
          </table:table-cell>
          <table:table-cell office:value-type="currency" office:value="23788.799999999999" table:style-name="ce2">
            <text:p><text:s/>23.78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665" table:style-name="ce1">
            <text:p>1665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678" table:style-name="ce1">
            <text:p>167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162" table:style-name="ce1">
            <text:p>216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198" table:style-name="ce1">
            <text:p>219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07" table:style-name="ce1">
            <text:p>2207</text:p>
          </table:table-cell>
          <table:table-cell office:value-type="currency" office:value="4147.2" table:style-name="ce2">
            <text:p><text:s/>4.14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10" table:style-name="ce1">
            <text:p>2210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14" table:style-name="ce1">
            <text:p>2214</text:p>
          </table:table-cell>
          <table:table-cell office:value-type="currency" office:value="576" table:style-name="ce2">
            <text:p><text:s/>57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16" table:style-name="ce1">
            <text:p>2216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18" table:style-name="ce1">
            <text:p>2218</text:p>
          </table:table-cell>
          <table:table-cell office:value-type="currency" office:value="12211.2" table:style-name="ce2">
            <text:p><text:s/>12.21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226" table:style-name="ce1">
            <text:p>2226</text:p>
          </table:table-cell>
          <table:table-cell office:value-type="currency" office:value="2188.8000000000002" table:style-name="ce2">
            <text:p><text:s/>2.18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312" table:style-name="ce1">
            <text:p>2312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313" table:style-name="ce1">
            <text:p>2313</text:p>
          </table:table-cell>
          <table:table-cell office:value-type="currency" office:value="18720" table:style-name="ce2">
            <text:p><text:s/>18.72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332" table:style-name="ce1">
            <text:p>2332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627" table:style-name="ce1">
            <text:p>2627</text:p>
          </table:table-cell>
          <table:table-cell office:value-type="currency" office:value="22464" table:style-name="ce2">
            <text:p><text:s/>22.4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840" table:style-name="ce1">
            <text:p>284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874" table:style-name="ce1">
            <text:p>2874</text:p>
          </table:table-cell>
          <table:table-cell office:value-type="currency" office:value="9792" table:style-name="ce2">
            <text:p><text:s/>9.79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927" table:style-name="ce1">
            <text:p>2927</text:p>
          </table:table-cell>
          <table:table-cell office:value-type="currency" office:value="19468.8" table:style-name="ce2">
            <text:p><text:s/>19.4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2994" table:style-name="ce1">
            <text:p>2994</text:p>
          </table:table-cell>
          <table:table-cell office:value-type="currency" office:value="20851.2" table:style-name="ce2">
            <text:p><text:s/>20.85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039" table:style-name="ce1">
            <text:p>3039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196" table:style-name="ce1">
            <text:p>3196</text:p>
          </table:table-cell>
          <table:table-cell office:value-type="currency" office:value="22406.400000000001" table:style-name="ce2">
            <text:p><text:s/>22.4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229" table:style-name="ce1">
            <text:p>322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297" table:style-name="ce1">
            <text:p>3297</text:p>
          </table:table-cell>
          <table:table-cell office:value-type="currency" office:value="1670.4" table:style-name="ce2">
            <text:p><text:s/>1.67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299" table:style-name="ce1">
            <text:p>3299</text:p>
          </table:table-cell>
          <table:table-cell office:value-type="currency" office:value="4377.6000000000004" table:style-name="ce2">
            <text:p><text:s/>4.37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487" table:style-name="ce1">
            <text:p>3487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948" table:style-name="ce1">
            <text:p>3948</text:p>
          </table:table-cell>
          <table:table-cell office:value-type="currency" office:value="16588.8" table:style-name="ce2">
            <text:p><text:s/>16.58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3989" table:style-name="ce1">
            <text:p>3989</text:p>
          </table:table-cell>
          <table:table-cell office:value-type="currency" office:value="19462.52" table:style-name="ce2">
            <text:p><text:s/>19.462,52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439" table:style-name="ce1">
            <text:p>443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449" table:style-name="ce1">
            <text:p>4449</text:p>
          </table:table-cell>
          <table:table-cell office:value-type="currency" office:value="22348.799999999999" table:style-name="ce2">
            <text:p><text:s/>22.3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469" table:style-name="ce1">
            <text:p>4469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486" table:style-name="ce1">
            <text:p>448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561" table:style-name="ce1">
            <text:p>456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564" table:style-name="ce1">
            <text:p>4564</text:p>
          </table:table-cell>
          <table:table-cell office:value-type="currency" office:value="22809.599999999999" table:style-name="ce2">
            <text:p><text:s/>22.80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640" table:style-name="ce1">
            <text:p>4640</text:p>
          </table:table-cell>
          <table:table-cell office:value-type="currency" office:value="14803.2" table:style-name="ce2">
            <text:p><text:s/>14.8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670" table:style-name="ce1">
            <text:p>4670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818" table:style-name="ce1">
            <text:p>481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835" table:style-name="ce1">
            <text:p>4835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872" table:style-name="ce1">
            <text:p>487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879" table:style-name="ce1">
            <text:p>4879</text:p>
          </table:table-cell>
          <table:table-cell office:value-type="currency" office:value="1958.4" table:style-name="ce2">
            <text:p><text:s/>1.95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4925" table:style-name="ce1">
            <text:p>4925</text:p>
          </table:table-cell>
          <table:table-cell office:value-type="currency" office:value="7142.4" table:style-name="ce2">
            <text:p><text:s/>7.14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107" table:style-name="ce1">
            <text:p>5107</text:p>
          </table:table-cell>
          <table:table-cell office:value-type="currency" office:value="8755.2000000000007" table:style-name="ce2">
            <text:p><text:s/>8.75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183" table:style-name="ce1">
            <text:p>5183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336" table:style-name="ce1">
            <text:p>5336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463" table:style-name="ce1">
            <text:p>5463</text:p>
          </table:table-cell>
          <table:table-cell office:value-type="currency" office:value="16876.8" table:style-name="ce2">
            <text:p><text:s/>16.87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518" table:style-name="ce1">
            <text:p>5518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527" table:style-name="ce1">
            <text:p>5527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554" table:style-name="ce1">
            <text:p>5554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561" table:style-name="ce1">
            <text:p>5561</text:p>
          </table:table-cell>
          <table:table-cell office:value-type="currency" office:value="4262.3999999999996" table:style-name="ce2">
            <text:p><text:s/>4.26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775" table:style-name="ce1">
            <text:p>5775</text:p>
          </table:table-cell>
          <table:table-cell office:value-type="currency" office:value="20793.599999999999" table:style-name="ce2">
            <text:p><text:s/>20.79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779" table:style-name="ce1">
            <text:p>5779</text:p>
          </table:table-cell>
          <table:table-cell office:value-type="currency" office:value="8352" table:style-name="ce2">
            <text:p><text:s/>8.3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811" table:style-name="ce1">
            <text:p>581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821" table:style-name="ce1">
            <text:p>5821</text:p>
          </table:table-cell>
          <table:table-cell office:value-type="currency" office:value="518.4" table:style-name="ce2">
            <text:p><text:s/>5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893" table:style-name="ce1">
            <text:p>589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942" table:style-name="ce1">
            <text:p>5942</text:p>
          </table:table-cell>
          <table:table-cell office:value-type="currency" office:value="19123.2" table:style-name="ce2">
            <text:p><text:s/>19.12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946" table:style-name="ce1">
            <text:p>5946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961" table:style-name="ce1">
            <text:p>5961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969" table:style-name="ce1">
            <text:p>596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5994" table:style-name="ce1">
            <text:p>5994</text:p>
          </table:table-cell>
          <table:table-cell office:value-type="currency" office:value="18316.8" table:style-name="ce2">
            <text:p><text:s/>18.31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001" table:style-name="ce1">
            <text:p>600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003" table:style-name="ce1">
            <text:p>6003</text:p>
          </table:table-cell>
          <table:table-cell office:value-type="currency" office:value="3571.2" table:style-name="ce2">
            <text:p><text:s/>3.57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041" table:style-name="ce1">
            <text:p>6041</text:p>
          </table:table-cell>
          <table:table-cell office:value-type="currency" office:value="17625.599999999999" table:style-name="ce2">
            <text:p><text:s/>17.62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090" table:style-name="ce1">
            <text:p>6090</text:p>
          </table:table-cell>
          <table:table-cell office:value-type="currency" office:value="13881.6" table:style-name="ce2">
            <text:p><text:s/>13.8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176" table:style-name="ce1">
            <text:p>6176</text:p>
          </table:table-cell>
          <table:table-cell office:value-type="currency" office:value="8236.7999999999993" table:style-name="ce2">
            <text:p><text:s/>8.2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193" table:style-name="ce1">
            <text:p>619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230" table:style-name="ce1">
            <text:p>623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247" table:style-name="ce1">
            <text:p>6247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251" table:style-name="ce1">
            <text:p>625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257" table:style-name="ce1">
            <text:p>625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269" table:style-name="ce1">
            <text:p>6269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309" table:style-name="ce1">
            <text:p>630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350" table:style-name="ce1">
            <text:p>6350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361" table:style-name="ce1">
            <text:p>6361</text:p>
          </table:table-cell>
          <table:table-cell office:value-type="currency" office:value="17568" table:style-name="ce2">
            <text:p><text:s/>17.56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376" table:style-name="ce1">
            <text:p>637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03" table:style-name="ce1">
            <text:p>6403</text:p>
          </table:table-cell>
          <table:table-cell office:value-type="currency" office:value="20563.2" table:style-name="ce2">
            <text:p><text:s/>20.56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15" table:style-name="ce1">
            <text:p>641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45" table:style-name="ce1">
            <text:p>644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61" table:style-name="ce1">
            <text:p>646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62" table:style-name="ce1">
            <text:p>6462</text:p>
          </table:table-cell>
          <table:table-cell office:value-type="currency" office:value="345.6" table:style-name="ce2">
            <text:p><text:s/>34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482" table:style-name="ce1">
            <text:p>6482</text:p>
          </table:table-cell>
          <table:table-cell office:value-type="currency" office:value="10080" table:style-name="ce2">
            <text:p><text:s/>10.08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28" table:style-name="ce1">
            <text:p>652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33" table:style-name="ce1">
            <text:p>653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39" table:style-name="ce1">
            <text:p>6539</text:p>
          </table:table-cell>
          <table:table-cell office:value-type="currency" office:value="3801.6" table:style-name="ce2">
            <text:p><text:s/>3.80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69" table:style-name="ce1">
            <text:p>6569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73" table:style-name="ce1">
            <text:p>657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87" table:style-name="ce1">
            <text:p>6587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592" table:style-name="ce1">
            <text:p>6592</text:p>
          </table:table-cell>
          <table:table-cell office:value-type="currency" office:value="12268.8" table:style-name="ce2">
            <text:p><text:s/>12.2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609" table:style-name="ce1">
            <text:p>660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632" table:style-name="ce1">
            <text:p>6632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676" table:style-name="ce1">
            <text:p>6676</text:p>
          </table:table-cell>
          <table:table-cell office:value-type="currency" office:value="11116.8" table:style-name="ce2">
            <text:p><text:s/>11.11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03" table:style-name="ce1">
            <text:p>670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18" table:style-name="ce1">
            <text:p>671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21" table:style-name="ce1">
            <text:p>672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34" table:style-name="ce1">
            <text:p>6734</text:p>
          </table:table-cell>
          <table:table-cell office:value-type="currency" office:value="22118.400000000001" table:style-name="ce2">
            <text:p><text:s/>22.1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42" table:style-name="ce1">
            <text:p>6742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64" table:style-name="ce1">
            <text:p>676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781" table:style-name="ce1">
            <text:p>6781</text:p>
          </table:table-cell>
          <table:table-cell office:value-type="currency" office:value="21427.200000000001" table:style-name="ce2">
            <text:p><text:s/>21.42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13" table:style-name="ce1">
            <text:p>681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19" table:style-name="ce1">
            <text:p>6819</text:p>
          </table:table-cell>
          <table:table-cell office:value-type="currency" office:value="22003.200000000001" table:style-name="ce2">
            <text:p><text:s/>22.0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48" table:style-name="ce1">
            <text:p>6848</text:p>
          </table:table-cell>
          <table:table-cell office:value-type="currency" office:value="21945.599999999999" table:style-name="ce2">
            <text:p><text:s/>21.94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77" table:style-name="ce1">
            <text:p>687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85" table:style-name="ce1">
            <text:p>688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893" table:style-name="ce1">
            <text:p>689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930" table:style-name="ce1">
            <text:p>6930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940" table:style-name="ce1">
            <text:p>694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6941" table:style-name="ce1">
            <text:p>694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003" table:style-name="ce1">
            <text:p>700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038" table:style-name="ce1">
            <text:p>703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066" table:style-name="ce1">
            <text:p>7066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067" table:style-name="ce1">
            <text:p>706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105" table:style-name="ce1">
            <text:p>7105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109" table:style-name="ce1">
            <text:p>7109</text:p>
          </table:table-cell>
          <table:table-cell office:value-type="currency" office:value="633.6" table:style-name="ce2">
            <text:p><text:s/>63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143" table:style-name="ce1">
            <text:p>714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210" table:style-name="ce1">
            <text:p>7210</text:p>
          </table:table-cell>
          <table:table-cell office:value-type="currency" office:value="8306.01" table:style-name="ce2">
            <text:p><text:s/>8.306,01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235" table:style-name="ce1">
            <text:p>7235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252" table:style-name="ce1">
            <text:p>7252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271" table:style-name="ce1">
            <text:p>727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287" table:style-name="ce1">
            <text:p>7287</text:p>
          </table:table-cell>
          <table:table-cell office:value-type="currency" office:value="9619.2000000000007" table:style-name="ce2">
            <text:p><text:s/>9.61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331" table:style-name="ce1">
            <text:p>7331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22" table:style-name="ce1">
            <text:p>7422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34" table:style-name="ce1">
            <text:p>7434</text:p>
          </table:table-cell>
          <table:table-cell office:value-type="currency" office:value="22406.400000000001" table:style-name="ce2">
            <text:p><text:s/>22.4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37" table:style-name="ce1">
            <text:p>743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44" table:style-name="ce1">
            <text:p>7444</text:p>
          </table:table-cell>
          <table:table-cell office:value-type="currency" office:value="22809.599999999999" table:style-name="ce2">
            <text:p><text:s/>22.80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84" table:style-name="ce1">
            <text:p>7484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91" table:style-name="ce1">
            <text:p>7491</text:p>
          </table:table-cell>
          <table:table-cell office:value-type="currency" office:value="10195.200000000001" table:style-name="ce2">
            <text:p><text:s/>10.19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499" table:style-name="ce1">
            <text:p>749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514" table:style-name="ce1">
            <text:p>7514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543" table:style-name="ce1">
            <text:p>7543</text:p>
          </table:table-cell>
          <table:table-cell office:value-type="currency" office:value="10483.200000000001" table:style-name="ce2">
            <text:p><text:s/>10.4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645" table:style-name="ce1">
            <text:p>764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680" table:style-name="ce1">
            <text:p>7680</text:p>
          </table:table-cell>
          <table:table-cell office:value-type="currency" office:value="22060.799999999999" table:style-name="ce2">
            <text:p><text:s/>22.06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29" table:style-name="ce1">
            <text:p>772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34" table:style-name="ce1">
            <text:p>7734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48" table:style-name="ce1">
            <text:p>774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55" table:style-name="ce1">
            <text:p>7755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63" table:style-name="ce1">
            <text:p>7763</text:p>
          </table:table-cell>
          <table:table-cell office:value-type="currency" office:value="20332.8" table:style-name="ce2">
            <text:p><text:s/>20.33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75" table:style-name="ce1">
            <text:p>777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81" table:style-name="ce1">
            <text:p>778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784" table:style-name="ce1">
            <text:p>7784</text:p>
          </table:table-cell>
          <table:table-cell office:value-type="currency" office:value="11980.8" table:style-name="ce2">
            <text:p><text:s/>11.9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40" table:style-name="ce1">
            <text:p>784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44" table:style-name="ce1">
            <text:p>7844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66" table:style-name="ce1">
            <text:p>786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70" table:style-name="ce1">
            <text:p>787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83" table:style-name="ce1">
            <text:p>788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888" table:style-name="ce1">
            <text:p>7888</text:p>
          </table:table-cell>
          <table:table-cell office:value-type="currency" office:value="16128" table:style-name="ce2">
            <text:p><text:s/>16.12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957" table:style-name="ce1">
            <text:p>7957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7980" table:style-name="ce1">
            <text:p>7980</text:p>
          </table:table-cell>
          <table:table-cell office:value-type="currency" office:value="8006.4" table:style-name="ce2">
            <text:p><text:s/>8.0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005" table:style-name="ce1">
            <text:p>8005</text:p>
          </table:table-cell>
          <table:table-cell office:value-type="currency" office:value="21657.599999999999" table:style-name="ce2">
            <text:p><text:s/>21.65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037" table:style-name="ce1">
            <text:p>8037</text:p>
          </table:table-cell>
          <table:table-cell office:value-type="currency" office:value="20678.400000000001" table:style-name="ce2">
            <text:p><text:s/>20.67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049" table:style-name="ce1">
            <text:p>804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058" table:style-name="ce1">
            <text:p>8058</text:p>
          </table:table-cell>
          <table:table-cell office:value-type="currency" office:value="9504" table:style-name="ce2">
            <text:p><text:s/>9.50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138" table:style-name="ce1">
            <text:p>813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146" table:style-name="ce1">
            <text:p>8146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150" table:style-name="ce1">
            <text:p>8150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157" table:style-name="ce1">
            <text:p>815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04" table:style-name="ce1">
            <text:p>8204</text:p>
          </table:table-cell>
          <table:table-cell office:value-type="currency" office:value="10483.200000000001" table:style-name="ce2">
            <text:p><text:s/>10.4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07" table:style-name="ce1">
            <text:p>8207</text:p>
          </table:table-cell>
          <table:table-cell office:value-type="currency" office:value="13939.2" table:style-name="ce2">
            <text:p><text:s/>13.9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08" table:style-name="ce1">
            <text:p>820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11" table:style-name="ce1">
            <text:p>821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20" table:style-name="ce1">
            <text:p>822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229" table:style-name="ce1">
            <text:p>822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335" table:style-name="ce1">
            <text:p>8335</text:p>
          </table:table-cell>
          <table:table-cell office:value-type="currency" office:value="21772.799999999999" table:style-name="ce2">
            <text:p><text:s/>21.77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397" table:style-name="ce1">
            <text:p>8397</text:p>
          </table:table-cell>
          <table:table-cell office:value-type="currency" office:value="7948.8" table:style-name="ce2">
            <text:p><text:s/>7.9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419" table:style-name="ce1">
            <text:p>8419</text:p>
          </table:table-cell>
          <table:table-cell office:value-type="currency" office:value="12211.2" table:style-name="ce2">
            <text:p><text:s/>12.21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458" table:style-name="ce1">
            <text:p>8458</text:p>
          </table:table-cell>
          <table:table-cell office:value-type="currency" office:value="7315.2" table:style-name="ce2">
            <text:p><text:s/>7.31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504" table:style-name="ce1">
            <text:p>8504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531" table:style-name="ce1">
            <text:p>8531</text:p>
          </table:table-cell>
          <table:table-cell office:value-type="currency" office:value="1670.4" table:style-name="ce2">
            <text:p><text:s/>1.67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545" table:style-name="ce1">
            <text:p>854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593" table:style-name="ce1">
            <text:p>8593</text:p>
          </table:table-cell>
          <table:table-cell office:value-type="currency" office:value="17222.400000000001" table:style-name="ce2">
            <text:p><text:s/>17.22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34" table:style-name="ce1">
            <text:p>8634</text:p>
          </table:table-cell>
          <table:table-cell office:value-type="currency" office:value="12844.8" table:style-name="ce2">
            <text:p><text:s/>12.84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37" table:style-name="ce1">
            <text:p>863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41" table:style-name="ce1">
            <text:p>864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77" table:style-name="ce1">
            <text:p>8677</text:p>
          </table:table-cell>
          <table:table-cell office:value-type="currency" office:value="21600" table:style-name="ce2">
            <text:p><text:s/>21.60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98" table:style-name="ce1">
            <text:p>8698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699" table:style-name="ce1">
            <text:p>8699</text:p>
          </table:table-cell>
          <table:table-cell office:value-type="currency" office:value="2188.8000000000002" table:style-name="ce2">
            <text:p><text:s/>2.18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731" table:style-name="ce1">
            <text:p>8731</text:p>
          </table:table-cell>
          <table:table-cell office:value-type="currency" office:value="979.2" table:style-name="ce2">
            <text:p><text:s/>9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762" table:style-name="ce1">
            <text:p>8762</text:p>
          </table:table-cell>
          <table:table-cell office:value-type="currency" office:value="18259.2" table:style-name="ce2">
            <text:p><text:s/>18.25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791" table:style-name="ce1">
            <text:p>879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799" table:style-name="ce1">
            <text:p>879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801" table:style-name="ce1">
            <text:p>880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820" table:style-name="ce1">
            <text:p>8820</text:p>
          </table:table-cell>
          <table:table-cell office:value-type="currency" office:value="8524.7999999999993" table:style-name="ce2">
            <text:p><text:s/>8.52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844" table:style-name="ce1">
            <text:p>8844</text:p>
          </table:table-cell>
          <table:table-cell office:value-type="currency" office:value="20793.599999999999" table:style-name="ce2">
            <text:p><text:s/>20.79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857" table:style-name="ce1">
            <text:p>885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865" table:style-name="ce1">
            <text:p>886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913" table:style-name="ce1">
            <text:p>891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8973" table:style-name="ce1">
            <text:p>8973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005" table:style-name="ce1">
            <text:p>9005</text:p>
          </table:table-cell>
          <table:table-cell office:value-type="currency" office:value="6451.2" table:style-name="ce2">
            <text:p><text:s/>6.45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006" table:style-name="ce1">
            <text:p>9006</text:p>
          </table:table-cell>
          <table:table-cell office:value-type="currency" office:value="20505.599999999999" table:style-name="ce2">
            <text:p><text:s/>20.50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032" table:style-name="ce1">
            <text:p>903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067" table:style-name="ce1">
            <text:p>906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145" table:style-name="ce1">
            <text:p>9145</text:p>
          </table:table-cell>
          <table:table-cell office:value-type="currency" office:value="7660.8" table:style-name="ce2">
            <text:p><text:s/>7.66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172" table:style-name="ce1">
            <text:p>9172</text:p>
          </table:table-cell>
          <table:table-cell office:value-type="currency" office:value="20448" table:style-name="ce2">
            <text:p><text:s/>20.44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197" table:style-name="ce1">
            <text:p>9197</text:p>
          </table:table-cell>
          <table:table-cell office:value-type="currency" office:value="691.2" table:style-name="ce2">
            <text:p><text:s/>6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01" table:style-name="ce1">
            <text:p>9201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06" table:style-name="ce1">
            <text:p>9206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14" table:style-name="ce1">
            <text:p>921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22" table:style-name="ce1">
            <text:p>9222</text:p>
          </table:table-cell>
          <table:table-cell office:value-type="currency" office:value="7257.6" table:style-name="ce2">
            <text:p><text:s/>7.25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57" table:style-name="ce1">
            <text:p>9257</text:p>
          </table:table-cell>
          <table:table-cell office:value-type="currency" office:value="13017.6" table:style-name="ce2">
            <text:p><text:s/>13.01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59" table:style-name="ce1">
            <text:p>9259</text:p>
          </table:table-cell>
          <table:table-cell office:value-type="currency" office:value="18489.599999999999" table:style-name="ce2">
            <text:p><text:s/>18.48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65" table:style-name="ce1">
            <text:p>9265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93" table:style-name="ce1">
            <text:p>9293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98" table:style-name="ce1">
            <text:p>9298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299" table:style-name="ce1">
            <text:p>9299</text:p>
          </table:table-cell>
          <table:table-cell office:value-type="currency" office:value="6854.4" table:style-name="ce2">
            <text:p><text:s/>6.85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304" table:style-name="ce1">
            <text:p>930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336" table:style-name="ce1">
            <text:p>933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356" table:style-name="ce1">
            <text:p>935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364" table:style-name="ce1">
            <text:p>9364</text:p>
          </table:table-cell>
          <table:table-cell office:value-type="currency" office:value="12844.8" table:style-name="ce2">
            <text:p><text:s/>12.84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14" table:style-name="ce1">
            <text:p>9414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15" table:style-name="ce1">
            <text:p>941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36" table:style-name="ce1">
            <text:p>9436</text:p>
          </table:table-cell>
          <table:table-cell office:value-type="currency" office:value="20620.8" table:style-name="ce2">
            <text:p><text:s/>20.62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48" table:style-name="ce1">
            <text:p>944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79" table:style-name="ce1">
            <text:p>9479</text:p>
          </table:table-cell>
          <table:table-cell office:value-type="currency" office:value="18547.2" table:style-name="ce2">
            <text:p><text:s/>18.54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82" table:style-name="ce1">
            <text:p>9482</text:p>
          </table:table-cell>
          <table:table-cell office:value-type="currency" office:value="3571.2" table:style-name="ce2">
            <text:p><text:s/>3.57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498" table:style-name="ce1">
            <text:p>9498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02" table:style-name="ce1">
            <text:p>9502</text:p>
          </table:table-cell>
          <table:table-cell office:value-type="currency" office:value="11692.8" table:style-name="ce2">
            <text:p><text:s/>11.69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26" table:style-name="ce1">
            <text:p>9526</text:p>
          </table:table-cell>
          <table:table-cell office:value-type="currency" office:value="11692.8" table:style-name="ce2">
            <text:p><text:s/>11.69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28" table:style-name="ce1">
            <text:p>9528</text:p>
          </table:table-cell>
          <table:table-cell office:value-type="currency" office:value="20390.400000000001" table:style-name="ce2">
            <text:p><text:s/>20.39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44" table:style-name="ce1">
            <text:p>9544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48" table:style-name="ce1">
            <text:p>954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50" table:style-name="ce1">
            <text:p>955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53" table:style-name="ce1">
            <text:p>9553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596" table:style-name="ce1">
            <text:p>9596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07" table:style-name="ce1">
            <text:p>960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29" table:style-name="ce1">
            <text:p>9629</text:p>
          </table:table-cell>
          <table:table-cell office:value-type="currency" office:value="5702.4" table:style-name="ce2">
            <text:p><text:s/>5.70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42" table:style-name="ce1">
            <text:p>9642</text:p>
          </table:table-cell>
          <table:table-cell office:value-type="currency" office:value="11404.8" table:style-name="ce2">
            <text:p><text:s/>11.40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63" table:style-name="ce1">
            <text:p>9663</text:p>
          </table:table-cell>
          <table:table-cell office:value-type="currency" office:value="15609.6" table:style-name="ce2">
            <text:p><text:s/>15.60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81" table:style-name="ce1">
            <text:p>9681</text:p>
          </table:table-cell>
          <table:table-cell office:value-type="currency" office:value="10137.6" table:style-name="ce2">
            <text:p><text:s/>10.13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686" table:style-name="ce1">
            <text:p>968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11" table:style-name="ce1">
            <text:p>971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13" table:style-name="ce1">
            <text:p>9713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16" table:style-name="ce1">
            <text:p>971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19" table:style-name="ce1">
            <text:p>971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38" table:style-name="ce1">
            <text:p>973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42" table:style-name="ce1">
            <text:p>974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59" table:style-name="ce1">
            <text:p>9759</text:p>
          </table:table-cell>
          <table:table-cell office:value-type="currency" office:value="8985.6" table:style-name="ce2">
            <text:p><text:s/>8.98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86" table:style-name="ce1">
            <text:p>9786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97" table:style-name="ce1">
            <text:p>9797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799" table:style-name="ce1">
            <text:p>979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807" table:style-name="ce1">
            <text:p>980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822" table:style-name="ce1">
            <text:p>9822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828" table:style-name="ce1">
            <text:p>982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860" table:style-name="ce1">
            <text:p>9860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868" table:style-name="ce1">
            <text:p>9868</text:p>
          </table:table-cell>
          <table:table-cell office:value-type="currency" office:value="13305.6" table:style-name="ce2">
            <text:p><text:s/>13.30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07" table:style-name="ce1">
            <text:p>9907</text:p>
          </table:table-cell>
          <table:table-cell office:value-type="currency" office:value="14342.4" table:style-name="ce2">
            <text:p><text:s/>14.34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12" table:style-name="ce1">
            <text:p>991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13" table:style-name="ce1">
            <text:p>9913</text:p>
          </table:table-cell>
          <table:table-cell office:value-type="currency" office:value="18316.8" table:style-name="ce2">
            <text:p><text:s/>18.31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14" table:style-name="ce1">
            <text:p>9914</text:p>
          </table:table-cell>
          <table:table-cell office:value-type="currency" office:value="17568" table:style-name="ce2">
            <text:p><text:s/>17.56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62" table:style-name="ce1">
            <text:p>996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9971" table:style-name="ce1">
            <text:p>997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00" table:style-name="ce1">
            <text:p>10000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01" table:style-name="ce1">
            <text:p>10001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17" table:style-name="ce1">
            <text:p>10017</text:p>
          </table:table-cell>
          <table:table-cell office:value-type="currency" office:value="13632.1" table:style-name="ce2">
            <text:p><text:s/>13.632,1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30" table:style-name="ce1">
            <text:p>10030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59" table:style-name="ce1">
            <text:p>1005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67" table:style-name="ce1">
            <text:p>1006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79" table:style-name="ce1">
            <text:p>10079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81" table:style-name="ce1">
            <text:p>10081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97" table:style-name="ce1">
            <text:p>10097</text:p>
          </table:table-cell>
          <table:table-cell office:value-type="currency" office:value="17856" table:style-name="ce2">
            <text:p><text:s/>17.85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098" table:style-name="ce1">
            <text:p>10098</text:p>
          </table:table-cell>
          <table:table-cell office:value-type="currency" office:value="4089.6" table:style-name="ce2">
            <text:p><text:s/>4.08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18" table:style-name="ce1">
            <text:p>1011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19" table:style-name="ce1">
            <text:p>1011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55" table:style-name="ce1">
            <text:p>1015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58" table:style-name="ce1">
            <text:p>1015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71" table:style-name="ce1">
            <text:p>10171</text:p>
          </table:table-cell>
          <table:table-cell office:value-type="currency" office:value="16358.4" table:style-name="ce2">
            <text:p><text:s/>16.35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184" table:style-name="ce1">
            <text:p>10184</text:p>
          </table:table-cell>
          <table:table-cell office:value-type="currency" office:value="1497.6" table:style-name="ce2">
            <text:p><text:s/>1.49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214" table:style-name="ce1">
            <text:p>1021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217" table:style-name="ce1">
            <text:p>10217</text:p>
          </table:table-cell>
          <table:table-cell office:value-type="currency" office:value="22060.799999999999" table:style-name="ce2">
            <text:p><text:s/>22.06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263" table:style-name="ce1">
            <text:p>10263</text:p>
          </table:table-cell>
          <table:table-cell office:value-type="currency" office:value="22291.200000000001" table:style-name="ce2">
            <text:p><text:s/>22.2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271" table:style-name="ce1">
            <text:p>1027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04" table:style-name="ce1">
            <text:p>10304</text:p>
          </table:table-cell>
          <table:table-cell office:value-type="currency" office:value="20332.8" table:style-name="ce2">
            <text:p><text:s/>20.33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19" table:style-name="ce1">
            <text:p>1031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22" table:style-name="ce1">
            <text:p>1032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23" table:style-name="ce1">
            <text:p>1032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34" table:style-name="ce1">
            <text:p>1033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42" table:style-name="ce1">
            <text:p>10342</text:p>
          </table:table-cell>
          <table:table-cell office:value-type="currency" office:value="3052.8" table:style-name="ce2">
            <text:p><text:s/>3.05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57" table:style-name="ce1">
            <text:p>1035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58" table:style-name="ce1">
            <text:p>1035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65" table:style-name="ce1">
            <text:p>10365</text:p>
          </table:table-cell>
          <table:table-cell office:value-type="currency" office:value="22406.400000000001" table:style-name="ce2">
            <text:p><text:s/>22.4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71" table:style-name="ce1">
            <text:p>10371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379" table:style-name="ce1">
            <text:p>10379</text:p>
          </table:table-cell>
          <table:table-cell office:value-type="currency" office:value="13305.6" table:style-name="ce2">
            <text:p><text:s/>13.30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10" table:style-name="ce1">
            <text:p>1041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35" table:style-name="ce1">
            <text:p>1043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39" table:style-name="ce1">
            <text:p>1043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45" table:style-name="ce1">
            <text:p>10445</text:p>
          </table:table-cell>
          <table:table-cell office:value-type="currency" office:value="2188.8000000000002" table:style-name="ce2">
            <text:p><text:s/>2.18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51" table:style-name="ce1">
            <text:p>10451</text:p>
          </table:table-cell>
          <table:table-cell office:value-type="currency" office:value="3110.4" table:style-name="ce2">
            <text:p><text:s/>3.11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57" table:style-name="ce1">
            <text:p>1045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61" table:style-name="ce1">
            <text:p>10461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66" table:style-name="ce1">
            <text:p>10466</text:p>
          </table:table-cell>
          <table:table-cell office:value-type="currency" office:value="9676.7999999999993" table:style-name="ce2">
            <text:p><text:s/>9.67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67" table:style-name="ce1">
            <text:p>1046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69" table:style-name="ce1">
            <text:p>1046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82" table:style-name="ce1">
            <text:p>10482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86" table:style-name="ce1">
            <text:p>10486</text:p>
          </table:table-cell>
          <table:table-cell office:value-type="currency" office:value="22118.400000000001" table:style-name="ce2">
            <text:p><text:s/>22.1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87" table:style-name="ce1">
            <text:p>1048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97" table:style-name="ce1">
            <text:p>10497</text:p>
          </table:table-cell>
          <table:table-cell office:value-type="currency" office:value="20736" table:style-name="ce2">
            <text:p><text:s/>20.73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498" table:style-name="ce1">
            <text:p>10498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00" table:style-name="ce1">
            <text:p>10500</text:p>
          </table:table-cell>
          <table:table-cell office:value-type="currency" office:value="19584" table:style-name="ce2">
            <text:p><text:s/>19.58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01" table:style-name="ce1">
            <text:p>10501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20" table:style-name="ce1">
            <text:p>10520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27" table:style-name="ce1">
            <text:p>10527</text:p>
          </table:table-cell>
          <table:table-cell office:value-type="currency" office:value="21484.799999999999" table:style-name="ce2">
            <text:p><text:s/>21.48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55" table:style-name="ce1">
            <text:p>10555</text:p>
          </table:table-cell>
          <table:table-cell office:value-type="currency" office:value="13939.2" table:style-name="ce2">
            <text:p><text:s/>13.9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57" table:style-name="ce1">
            <text:p>10557</text:p>
          </table:table-cell>
          <table:table-cell office:value-type="currency" office:value="1036.8" table:style-name="ce2">
            <text:p><text:s/>1.0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60" table:style-name="ce1">
            <text:p>1056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68" table:style-name="ce1">
            <text:p>10568</text:p>
          </table:table-cell>
          <table:table-cell office:value-type="currency" office:value="8985.6" table:style-name="ce2">
            <text:p><text:s/>8.98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78" table:style-name="ce1">
            <text:p>1057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83" table:style-name="ce1">
            <text:p>10583</text:p>
          </table:table-cell>
          <table:table-cell office:value-type="currency" office:value="6048" table:style-name="ce2">
            <text:p><text:s/>6.04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85" table:style-name="ce1">
            <text:p>10585</text:p>
          </table:table-cell>
          <table:table-cell office:value-type="currency" office:value="691.2" table:style-name="ce2">
            <text:p><text:s/>6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88" table:style-name="ce1">
            <text:p>1058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594" table:style-name="ce1">
            <text:p>1059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638" table:style-name="ce1">
            <text:p>1063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643" table:style-name="ce1">
            <text:p>10643</text:p>
          </table:table-cell>
          <table:table-cell office:value-type="currency" office:value="115.2" table:style-name="ce2">
            <text:p><text:s/>11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647" table:style-name="ce1">
            <text:p>10647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671" table:style-name="ce1">
            <text:p>10671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693" table:style-name="ce1">
            <text:p>1069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02" table:style-name="ce1">
            <text:p>10702</text:p>
          </table:table-cell>
          <table:table-cell office:value-type="currency" office:value="11059.2" table:style-name="ce2">
            <text:p><text:s/>11.05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18" table:style-name="ce1">
            <text:p>1071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55" table:style-name="ce1">
            <text:p>1075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59" table:style-name="ce1">
            <text:p>10759</text:p>
          </table:table-cell>
          <table:table-cell office:value-type="currency" office:value="7084.8" table:style-name="ce2">
            <text:p><text:s/>7.08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62" table:style-name="ce1">
            <text:p>10762</text:p>
          </table:table-cell>
          <table:table-cell office:value-type="currency" office:value="1209.5999999999999" table:style-name="ce2">
            <text:p><text:s/>1.20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66" table:style-name="ce1">
            <text:p>10766</text:p>
          </table:table-cell>
          <table:table-cell office:value-type="currency" office:value="22406.400000000001" table:style-name="ce2">
            <text:p><text:s/>22.4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768" table:style-name="ce1">
            <text:p>1076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10" table:style-name="ce1">
            <text:p>10810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25" table:style-name="ce1">
            <text:p>1082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26" table:style-name="ce1">
            <text:p>10826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28" table:style-name="ce1">
            <text:p>10828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47" table:style-name="ce1">
            <text:p>10847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48" table:style-name="ce1">
            <text:p>1084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856" table:style-name="ce1">
            <text:p>10856</text:p>
          </table:table-cell>
          <table:table-cell office:value-type="currency" office:value="11232" table:style-name="ce2">
            <text:p><text:s/>11.23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901" table:style-name="ce1">
            <text:p>1090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905" table:style-name="ce1">
            <text:p>10905</text:p>
          </table:table-cell>
          <table:table-cell office:value-type="currency" office:value="17452.8" table:style-name="ce2">
            <text:p><text:s/>17.45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931" table:style-name="ce1">
            <text:p>10931</text:p>
          </table:table-cell>
          <table:table-cell office:value-type="currency" office:value="12268.8" table:style-name="ce2">
            <text:p><text:s/>12.2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0979" table:style-name="ce1">
            <text:p>10979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04" table:style-name="ce1">
            <text:p>11004</text:p>
          </table:table-cell>
          <table:table-cell office:value-type="currency" office:value="7891.2" table:style-name="ce2">
            <text:p><text:s/>7.8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05" table:style-name="ce1">
            <text:p>1100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11" table:style-name="ce1">
            <text:p>1101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15" table:style-name="ce1">
            <text:p>11015</text:p>
          </table:table-cell>
          <table:table-cell office:value-type="currency" office:value="21600" table:style-name="ce2">
            <text:p><text:s/>21.60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18" table:style-name="ce1">
            <text:p>11018</text:p>
          </table:table-cell>
          <table:table-cell office:value-type="currency" office:value="10771.2" table:style-name="ce2">
            <text:p><text:s/>10.77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23" table:style-name="ce1">
            <text:p>11023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67" table:style-name="ce1">
            <text:p>1106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68" table:style-name="ce1">
            <text:p>1106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092" table:style-name="ce1">
            <text:p>11092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37" table:style-name="ce1">
            <text:p>11137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43" table:style-name="ce1">
            <text:p>11143</text:p>
          </table:table-cell>
          <table:table-cell office:value-type="currency" office:value="17798.400000000001" table:style-name="ce2">
            <text:p><text:s/>17.79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44" table:style-name="ce1">
            <text:p>11144</text:p>
          </table:table-cell>
          <table:table-cell office:value-type="currency" office:value="5126.3999999999996" table:style-name="ce2">
            <text:p><text:s/>5.12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45" table:style-name="ce1">
            <text:p>1114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54" table:style-name="ce1">
            <text:p>11154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157" table:style-name="ce1">
            <text:p>1115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14" table:style-name="ce1">
            <text:p>11214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23" table:style-name="ce1">
            <text:p>1122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29" table:style-name="ce1">
            <text:p>11229</text:p>
          </table:table-cell>
          <table:table-cell office:value-type="currency" office:value="115.2" table:style-name="ce2">
            <text:p><text:s/>11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69" table:style-name="ce1">
            <text:p>1126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76" table:style-name="ce1">
            <text:p>1127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77" table:style-name="ce1">
            <text:p>11277</text:p>
          </table:table-cell>
          <table:table-cell office:value-type="currency" office:value="20966.400000000001" table:style-name="ce2">
            <text:p><text:s/>20.96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85" table:style-name="ce1">
            <text:p>1128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92" table:style-name="ce1">
            <text:p>11292</text:p>
          </table:table-cell>
          <table:table-cell office:value-type="currency" office:value="5760" table:style-name="ce2">
            <text:p><text:s/>5.76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94" table:style-name="ce1">
            <text:p>11294</text:p>
          </table:table-cell>
          <table:table-cell office:value-type="currency" office:value="12441.6" table:style-name="ce2">
            <text:p><text:s/>12.44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96" table:style-name="ce1">
            <text:p>1129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297" table:style-name="ce1">
            <text:p>11297</text:p>
          </table:table-cell>
          <table:table-cell office:value-type="currency" office:value="22003.200000000001" table:style-name="ce2">
            <text:p><text:s/>22.0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10" table:style-name="ce1">
            <text:p>1131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20" table:style-name="ce1">
            <text:p>11320</text:p>
          </table:table-cell>
          <table:table-cell office:value-type="currency" office:value="8755.2000000000007" table:style-name="ce2">
            <text:p><text:s/>8.75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32" table:style-name="ce1">
            <text:p>1133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49" table:style-name="ce1">
            <text:p>1134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68" table:style-name="ce1">
            <text:p>11368</text:p>
          </table:table-cell>
          <table:table-cell office:value-type="currency" office:value="3110.4" table:style-name="ce2">
            <text:p><text:s/>3.11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88" table:style-name="ce1">
            <text:p>11388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93" table:style-name="ce1">
            <text:p>11393</text:p>
          </table:table-cell>
          <table:table-cell office:value-type="currency" office:value="13766.4" table:style-name="ce2">
            <text:p><text:s/>13.76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397" table:style-name="ce1">
            <text:p>1139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04" table:style-name="ce1">
            <text:p>11404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44" table:style-name="ce1">
            <text:p>11444</text:p>
          </table:table-cell>
          <table:table-cell office:value-type="currency" office:value="3220.91" table:style-name="ce2">
            <text:p><text:s/>3.220,91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48" table:style-name="ce1">
            <text:p>11448</text:p>
          </table:table-cell>
          <table:table-cell office:value-type="currency" office:value="21657.599999999999" table:style-name="ce2">
            <text:p><text:s/>21.65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81" table:style-name="ce1">
            <text:p>11481</text:p>
          </table:table-cell>
          <table:table-cell office:value-type="currency" office:value="19123.2" table:style-name="ce2">
            <text:p><text:s/>19.12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82" table:style-name="ce1">
            <text:p>11482</text:p>
          </table:table-cell>
          <table:table-cell office:value-type="currency" office:value="8352" table:style-name="ce2">
            <text:p><text:s/>8.3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96" table:style-name="ce1">
            <text:p>11496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499" table:style-name="ce1">
            <text:p>1149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01" table:style-name="ce1">
            <text:p>1150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07" table:style-name="ce1">
            <text:p>1150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22" table:style-name="ce1">
            <text:p>11522</text:p>
          </table:table-cell>
          <table:table-cell office:value-type="currency" office:value="8566.25" table:style-name="ce2">
            <text:p><text:s/>8.566,25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34" table:style-name="ce1">
            <text:p>11534</text:p>
          </table:table-cell>
          <table:table-cell office:value-type="currency" office:value="22060.799999999999" table:style-name="ce2">
            <text:p><text:s/>22.06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42" table:style-name="ce1">
            <text:p>11542</text:p>
          </table:table-cell>
          <table:table-cell office:value-type="currency" office:value="2073.6" table:style-name="ce2">
            <text:p><text:s/>2.07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45" table:style-name="ce1">
            <text:p>11545</text:p>
          </table:table-cell>
          <table:table-cell office:value-type="currency" office:value="6912" table:style-name="ce2">
            <text:p><text:s/>6.91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65" table:style-name="ce1">
            <text:p>11565</text:p>
          </table:table-cell>
          <table:table-cell office:value-type="currency" office:value="12268.8" table:style-name="ce2">
            <text:p><text:s/>12.2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585" table:style-name="ce1">
            <text:p>1158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604" table:style-name="ce1">
            <text:p>11604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606" table:style-name="ce1">
            <text:p>1160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625" table:style-name="ce1">
            <text:p>1162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627" table:style-name="ce1">
            <text:p>11627</text:p>
          </table:table-cell>
          <table:table-cell office:value-type="currency" office:value="864" table:style-name="ce2">
            <text:p><text:s/>8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637" table:style-name="ce1">
            <text:p>1163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06" table:style-name="ce1">
            <text:p>11706</text:p>
          </table:table-cell>
          <table:table-cell office:value-type="currency" office:value="8755.2000000000007" table:style-name="ce2">
            <text:p><text:s/>8.75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07" table:style-name="ce1">
            <text:p>11707</text:p>
          </table:table-cell>
          <table:table-cell office:value-type="currency" office:value="14169.6" table:style-name="ce2">
            <text:p><text:s/>14.16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10" table:style-name="ce1">
            <text:p>11710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13" table:style-name="ce1">
            <text:p>11713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18" table:style-name="ce1">
            <text:p>1171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27" table:style-name="ce1">
            <text:p>11727</text:p>
          </table:table-cell>
          <table:table-cell office:value-type="currency" office:value="2361.6" table:style-name="ce2">
            <text:p><text:s/>2.36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38" table:style-name="ce1">
            <text:p>11738</text:p>
          </table:table-cell>
          <table:table-cell office:value-type="currency" office:value="12672" table:style-name="ce2">
            <text:p><text:s/>12.67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44" table:style-name="ce1">
            <text:p>11744</text:p>
          </table:table-cell>
          <table:table-cell office:value-type="currency" office:value="14688" table:style-name="ce2">
            <text:p><text:s/>14.68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45" table:style-name="ce1">
            <text:p>11745</text:p>
          </table:table-cell>
          <table:table-cell office:value-type="currency" office:value="5184" table:style-name="ce2">
            <text:p><text:s/>5.18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59" table:style-name="ce1">
            <text:p>1175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65" table:style-name="ce1">
            <text:p>11765</text:p>
          </table:table-cell>
          <table:table-cell office:value-type="currency" office:value="22291.200000000001" table:style-name="ce2">
            <text:p><text:s/>22.2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84" table:style-name="ce1">
            <text:p>1178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89" table:style-name="ce1">
            <text:p>11789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90" table:style-name="ce1">
            <text:p>11790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96" table:style-name="ce1">
            <text:p>11796</text:p>
          </table:table-cell>
          <table:table-cell office:value-type="currency" office:value="13766.4" table:style-name="ce2">
            <text:p><text:s/>13.76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797" table:style-name="ce1">
            <text:p>1179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11" table:style-name="ce1">
            <text:p>11811</text:p>
          </table:table-cell>
          <table:table-cell office:value-type="currency" office:value="7142.4" table:style-name="ce2">
            <text:p><text:s/>7.14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15" table:style-name="ce1">
            <text:p>1181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21" table:style-name="ce1">
            <text:p>1182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51" table:style-name="ce1">
            <text:p>1185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59" table:style-name="ce1">
            <text:p>11859</text:p>
          </table:table-cell>
          <table:table-cell office:value-type="currency" office:value="4435.2" table:style-name="ce2">
            <text:p><text:s/>4.43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80" table:style-name="ce1">
            <text:p>1188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81" table:style-name="ce1">
            <text:p>1188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888" table:style-name="ce1">
            <text:p>11888</text:p>
          </table:table-cell>
          <table:table-cell office:value-type="currency" office:value="19468.8" table:style-name="ce2">
            <text:p><text:s/>19.4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22" table:style-name="ce1">
            <text:p>11922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30" table:style-name="ce1">
            <text:p>11930</text:p>
          </table:table-cell>
          <table:table-cell office:value-type="currency" office:value="10022.4" table:style-name="ce2">
            <text:p><text:s/>10.02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57" table:style-name="ce1">
            <text:p>1195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71" table:style-name="ce1">
            <text:p>11971</text:p>
          </table:table-cell>
          <table:table-cell office:value-type="currency" office:value="15379.2" table:style-name="ce2">
            <text:p><text:s/>15.3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85" table:style-name="ce1">
            <text:p>1198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89" table:style-name="ce1">
            <text:p>11989</text:p>
          </table:table-cell>
          <table:table-cell office:value-type="currency" office:value="4492.8" table:style-name="ce2">
            <text:p><text:s/>4.49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1994" table:style-name="ce1">
            <text:p>1199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14" table:style-name="ce1">
            <text:p>12014</text:p>
          </table:table-cell>
          <table:table-cell office:value-type="currency" office:value="4780.8" table:style-name="ce2">
            <text:p><text:s/>4.7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39" table:style-name="ce1">
            <text:p>12039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41" table:style-name="ce1">
            <text:p>12041</text:p>
          </table:table-cell>
          <table:table-cell office:value-type="currency" office:value="19180.8" table:style-name="ce2">
            <text:p><text:s/>19.1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52" table:style-name="ce1">
            <text:p>12052</text:p>
          </table:table-cell>
          <table:table-cell office:value-type="currency" office:value="16646.400000000001" table:style-name="ce2">
            <text:p><text:s/>16.64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55" table:style-name="ce1">
            <text:p>1205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60" table:style-name="ce1">
            <text:p>12060</text:p>
          </table:table-cell>
          <table:table-cell office:value-type="currency" office:value="22176" table:style-name="ce2">
            <text:p><text:s/>22.17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67" table:style-name="ce1">
            <text:p>12067</text:p>
          </table:table-cell>
          <table:table-cell office:value-type="currency" office:value="22579.200000000001" table:style-name="ce2">
            <text:p><text:s/>22.5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71" table:style-name="ce1">
            <text:p>12071</text:p>
          </table:table-cell>
          <table:table-cell office:value-type="currency" office:value="4550.3999999999996" table:style-name="ce2">
            <text:p><text:s/>4.55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84" table:style-name="ce1">
            <text:p>1208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097" table:style-name="ce1">
            <text:p>12097</text:p>
          </table:table-cell>
          <table:table-cell office:value-type="currency" office:value="4204.8" table:style-name="ce2">
            <text:p><text:s/>4.20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10" table:style-name="ce1">
            <text:p>1211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11" table:style-name="ce1">
            <text:p>12111</text:p>
          </table:table-cell>
          <table:table-cell office:value-type="currency" office:value="5644.8" table:style-name="ce2">
            <text:p><text:s/>5.64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12" table:style-name="ce1">
            <text:p>12112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28" table:style-name="ce1">
            <text:p>12128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36" table:style-name="ce1">
            <text:p>1213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40" table:style-name="ce1">
            <text:p>12140</text:p>
          </table:table-cell>
          <table:table-cell office:value-type="currency" office:value="4665.6000000000004" table:style-name="ce2">
            <text:p><text:s/>4.66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47" table:style-name="ce1">
            <text:p>12147</text:p>
          </table:table-cell>
          <table:table-cell office:value-type="currency" office:value="14284.8" table:style-name="ce2">
            <text:p><text:s/>14.28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52" table:style-name="ce1">
            <text:p>1215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64" table:style-name="ce1">
            <text:p>12164</text:p>
          </table:table-cell>
          <table:table-cell office:value-type="currency" office:value="13996.8" table:style-name="ce2">
            <text:p><text:s/>13.99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79" table:style-name="ce1">
            <text:p>12179</text:p>
          </table:table-cell>
          <table:table-cell office:value-type="currency" office:value="8235.93" table:style-name="ce2">
            <text:p><text:s/>8.235,93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85" table:style-name="ce1">
            <text:p>12185</text:p>
          </table:table-cell>
          <table:table-cell office:value-type="currency" office:value="274.12" table:style-name="ce2">
            <text:p><text:s/>274,12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193" table:style-name="ce1">
            <text:p>12193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01" table:style-name="ce1">
            <text:p>12201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07" table:style-name="ce1">
            <text:p>12207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25" table:style-name="ce1">
            <text:p>12225</text:p>
          </table:table-cell>
          <table:table-cell office:value-type="currency" office:value="11289.6" table:style-name="ce2">
            <text:p><text:s/>11.28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33" table:style-name="ce1">
            <text:p>12233</text:p>
          </table:table-cell>
          <table:table-cell office:value-type="currency" office:value="288" table:style-name="ce2">
            <text:p><text:s/>28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38" table:style-name="ce1">
            <text:p>12238</text:p>
          </table:table-cell>
          <table:table-cell office:value-type="currency" office:value="10540.8" table:style-name="ce2">
            <text:p><text:s/>10.54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41" table:style-name="ce1">
            <text:p>12241</text:p>
          </table:table-cell>
          <table:table-cell office:value-type="currency" office:value="7430.4" table:style-name="ce2">
            <text:p><text:s/>7.43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71" table:style-name="ce1">
            <text:p>12271</text:p>
          </table:table-cell>
          <table:table-cell office:value-type="currency" office:value="22956.720000000001" table:style-name="ce2">
            <text:p><text:s/>22.956,72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72" table:style-name="ce1">
            <text:p>12272</text:p>
          </table:table-cell>
          <table:table-cell office:value-type="currency" office:value="979.2" table:style-name="ce2">
            <text:p><text:s/>9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84" table:style-name="ce1">
            <text:p>12284</text:p>
          </table:table-cell>
          <table:table-cell office:value-type="currency" office:value="17395.2" table:style-name="ce2">
            <text:p><text:s/>17.39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86" table:style-name="ce1">
            <text:p>12286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88" table:style-name="ce1">
            <text:p>12288</text:p>
          </table:table-cell>
          <table:table-cell office:value-type="currency" office:value="17107.2" table:style-name="ce2">
            <text:p><text:s/>17.10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297" table:style-name="ce1">
            <text:p>12297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301" table:style-name="ce1">
            <text:p>12301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305" table:style-name="ce1">
            <text:p>1230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320" table:style-name="ce1">
            <text:p>12320</text:p>
          </table:table-cell>
          <table:table-cell office:value-type="currency" office:value="23612.52" table:style-name="ce2">
            <text:p><text:s/>23.612,52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360" table:style-name="ce1">
            <text:p>12360</text:p>
          </table:table-cell>
          <table:table-cell office:value-type="currency" office:value="18144" table:style-name="ce2">
            <text:p><text:s/>18.14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379" table:style-name="ce1">
            <text:p>12379</text:p>
          </table:table-cell>
          <table:table-cell office:value-type="currency" office:value="4320" table:style-name="ce2">
            <text:p><text:s/>4.32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05" table:style-name="ce1">
            <text:p>12405</text:p>
          </table:table-cell>
          <table:table-cell office:value-type="currency" office:value="4780.8" table:style-name="ce2">
            <text:p><text:s/>4.7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08" table:style-name="ce1">
            <text:p>12408</text:p>
          </table:table-cell>
          <table:table-cell office:value-type="currency" office:value="14342.4" table:style-name="ce2">
            <text:p><text:s/>14.34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27" table:style-name="ce1">
            <text:p>1242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28" table:style-name="ce1">
            <text:p>12428</text:p>
          </table:table-cell>
          <table:table-cell office:value-type="currency" office:value="21715.200000000001" table:style-name="ce2">
            <text:p><text:s/>21.71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29" table:style-name="ce1">
            <text:p>1242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66" table:style-name="ce1">
            <text:p>12466</text:p>
          </table:table-cell>
          <table:table-cell office:value-type="currency" office:value="22291.200000000001" table:style-name="ce2">
            <text:p><text:s/>22.2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67" table:style-name="ce1">
            <text:p>12467</text:p>
          </table:table-cell>
          <table:table-cell office:value-type="currency" office:value="22118.400000000001" table:style-name="ce2">
            <text:p><text:s/>22.1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69" table:style-name="ce1">
            <text:p>12469</text:p>
          </table:table-cell>
          <table:table-cell office:value-type="currency" office:value="9457.14" table:style-name="ce2">
            <text:p><text:s/>9.457,14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77" table:style-name="ce1">
            <text:p>12477</text:p>
          </table:table-cell>
          <table:table-cell office:value-type="currency" office:value="5529.6" table:style-name="ce2">
            <text:p><text:s/>5.52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92" table:style-name="ce1">
            <text:p>12492</text:p>
          </table:table-cell>
          <table:table-cell office:value-type="currency" office:value="1094.4000000000001" table:style-name="ce2">
            <text:p><text:s/>1.0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94" table:style-name="ce1">
            <text:p>12494</text:p>
          </table:table-cell>
          <table:table-cell office:value-type="currency" office:value="19411.2" table:style-name="ce2">
            <text:p><text:s/>19.41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95" table:style-name="ce1">
            <text:p>12495</text:p>
          </table:table-cell>
          <table:table-cell office:value-type="currency" office:value="4320" table:style-name="ce2">
            <text:p><text:s/>4.32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96" table:style-name="ce1">
            <text:p>12496</text:p>
          </table:table-cell>
          <table:table-cell office:value-type="currency" office:value="22291.200000000001" table:style-name="ce2">
            <text:p><text:s/>22.2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497" table:style-name="ce1">
            <text:p>12497</text:p>
          </table:table-cell>
          <table:table-cell office:value-type="currency" office:value="1036.8" table:style-name="ce2">
            <text:p><text:s/>1.0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02" table:style-name="ce1">
            <text:p>12502</text:p>
          </table:table-cell>
          <table:table-cell office:value-type="currency" office:value="5587.2" table:style-name="ce2">
            <text:p><text:s/>5.58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04" table:style-name="ce1">
            <text:p>12504</text:p>
          </table:table-cell>
          <table:table-cell office:value-type="currency" office:value="22809.599999999999" table:style-name="ce2">
            <text:p><text:s/>22.80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10" table:style-name="ce1">
            <text:p>12510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15" table:style-name="ce1">
            <text:p>12515</text:p>
          </table:table-cell>
          <table:table-cell office:value-type="currency" office:value="21888" table:style-name="ce2">
            <text:p><text:s/>21.88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30" table:style-name="ce1">
            <text:p>12530</text:p>
          </table:table-cell>
          <table:table-cell office:value-type="currency" office:value="20390.400000000001" table:style-name="ce2">
            <text:p><text:s/>20.39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40" table:style-name="ce1">
            <text:p>12540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41" table:style-name="ce1">
            <text:p>12541</text:p>
          </table:table-cell>
          <table:table-cell office:value-type="currency" office:value="9619.2000000000007" table:style-name="ce2">
            <text:p><text:s/>9.61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45" table:style-name="ce1">
            <text:p>12545</text:p>
          </table:table-cell>
          <table:table-cell office:value-type="currency" office:value="21196.799999999999" table:style-name="ce2">
            <text:p><text:s/>21.19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55" table:style-name="ce1">
            <text:p>12555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58" table:style-name="ce1">
            <text:p>12558</text:p>
          </table:table-cell>
          <table:table-cell office:value-type="currency" office:value="288" table:style-name="ce2">
            <text:p><text:s/>28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63" table:style-name="ce1">
            <text:p>12563</text:p>
          </table:table-cell>
          <table:table-cell office:value-type="currency" office:value="9907.2000000000007" table:style-name="ce2">
            <text:p><text:s/>9.90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64" table:style-name="ce1">
            <text:p>12564</text:p>
          </table:table-cell>
          <table:table-cell office:value-type="currency" office:value="6796.8" table:style-name="ce2">
            <text:p><text:s/>6.79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73" table:style-name="ce1">
            <text:p>12573</text:p>
          </table:table-cell>
          <table:table-cell office:value-type="currency" office:value="2476.8000000000002" table:style-name="ce2">
            <text:p><text:s/>2.47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83" table:style-name="ce1">
            <text:p>12583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593" table:style-name="ce1">
            <text:p>12593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04" table:style-name="ce1">
            <text:p>12604</text:p>
          </table:table-cell>
          <table:table-cell office:value-type="currency" office:value="19814.400000000001" table:style-name="ce2">
            <text:p><text:s/>19.81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22" table:style-name="ce1">
            <text:p>12622</text:p>
          </table:table-cell>
          <table:table-cell office:value-type="currency" office:value="20678.400000000001" table:style-name="ce2">
            <text:p><text:s/>20.67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51" table:style-name="ce1">
            <text:p>12651</text:p>
          </table:table-cell>
          <table:table-cell office:value-type="currency" office:value="21139.200000000001" table:style-name="ce2">
            <text:p><text:s/>21.13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70" table:style-name="ce1">
            <text:p>12670</text:p>
          </table:table-cell>
          <table:table-cell office:value-type="currency" office:value="22406.400000000001" table:style-name="ce2">
            <text:p><text:s/>22.4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72" table:style-name="ce1">
            <text:p>12672</text:p>
          </table:table-cell>
          <table:table-cell office:value-type="currency" office:value="17683.2" table:style-name="ce2">
            <text:p><text:s/>17.6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696" table:style-name="ce1">
            <text:p>12696</text:p>
          </table:table-cell>
          <table:table-cell office:value-type="currency" office:value="18950.400000000001" table:style-name="ce2">
            <text:p><text:s/>18.950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05" table:style-name="ce1">
            <text:p>12705</text:p>
          </table:table-cell>
          <table:table-cell office:value-type="currency" office:value="18028.8" table:style-name="ce2">
            <text:p><text:s/>18.02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15" table:style-name="ce1">
            <text:p>1271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21" table:style-name="ce1">
            <text:p>12721</text:p>
          </table:table-cell>
          <table:table-cell office:value-type="currency" office:value="12729.6" table:style-name="ce2">
            <text:p><text:s/>12.72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24" table:style-name="ce1">
            <text:p>1272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34" table:style-name="ce1">
            <text:p>12734</text:p>
          </table:table-cell>
          <table:table-cell office:value-type="currency" office:value="8640" table:style-name="ce2">
            <text:p><text:s/>8.64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49" table:style-name="ce1">
            <text:p>12749</text:p>
          </table:table-cell>
          <table:table-cell office:value-type="currency" office:value="19641.599999999999" table:style-name="ce2">
            <text:p><text:s/>19.64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55" table:style-name="ce1">
            <text:p>12755</text:p>
          </table:table-cell>
          <table:table-cell office:value-type="currency" office:value="18892.8" table:style-name="ce2">
            <text:p><text:s/>18.89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61" table:style-name="ce1">
            <text:p>12761</text:p>
          </table:table-cell>
          <table:table-cell office:value-type="currency" office:value="8179.2" table:style-name="ce2">
            <text:p><text:s/>8.1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67" table:style-name="ce1">
            <text:p>12767</text:p>
          </table:table-cell>
          <table:table-cell office:value-type="currency" office:value="22521.599999999999" table:style-name="ce2">
            <text:p><text:s/>22.5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774" table:style-name="ce1">
            <text:p>12774</text:p>
          </table:table-cell>
          <table:table-cell office:value-type="currency" office:value="8524.7999999999993" table:style-name="ce2">
            <text:p><text:s/>8.52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00" table:style-name="ce1">
            <text:p>12800</text:p>
          </table:table-cell>
          <table:table-cell office:value-type="currency" office:value="16761.599999999999" table:style-name="ce2">
            <text:p><text:s/>16.76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16" table:style-name="ce1">
            <text:p>12816</text:p>
          </table:table-cell>
          <table:table-cell office:value-type="currency" office:value="6681.6" table:style-name="ce2">
            <text:p><text:s/>6.6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23" table:style-name="ce1">
            <text:p>12823</text:p>
          </table:table-cell>
          <table:table-cell office:value-type="currency" office:value="19699.2" table:style-name="ce2">
            <text:p><text:s/>19.69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25" table:style-name="ce1">
            <text:p>12825</text:p>
          </table:table-cell>
          <table:table-cell office:value-type="currency" office:value="20721.25" table:style-name="ce2">
            <text:p><text:s/>20.721,25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31" table:style-name="ce1">
            <text:p>12831</text:p>
          </table:table-cell>
          <table:table-cell office:value-type="currency" office:value="19411.2" table:style-name="ce2">
            <text:p><text:s/>19.41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37" table:style-name="ce1">
            <text:p>12837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52" table:style-name="ce1">
            <text:p>12852</text:p>
          </table:table-cell>
          <table:table-cell office:value-type="currency" office:value="5817.6" table:style-name="ce2">
            <text:p><text:s/>5.817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53" table:style-name="ce1">
            <text:p>12853</text:p>
          </table:table-cell>
          <table:table-cell office:value-type="currency" office:value="16300.8" table:style-name="ce2">
            <text:p><text:s/>16.30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56" table:style-name="ce1">
            <text:p>12856</text:p>
          </table:table-cell>
          <table:table-cell office:value-type="currency" office:value="22003.200000000001" table:style-name="ce2">
            <text:p><text:s/>22.0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66" table:style-name="ce1">
            <text:p>12866</text:p>
          </table:table-cell>
          <table:table-cell office:value-type="currency" office:value="5587.2" table:style-name="ce2">
            <text:p><text:s/>5.58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72" table:style-name="ce1">
            <text:p>12872</text:p>
          </table:table-cell>
          <table:table-cell office:value-type="currency" office:value="14284.8" table:style-name="ce2">
            <text:p><text:s/>14.28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75" table:style-name="ce1">
            <text:p>12875</text:p>
          </table:table-cell>
          <table:table-cell office:value-type="currency" office:value="4780.8" table:style-name="ce2">
            <text:p><text:s/>4.7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889" table:style-name="ce1">
            <text:p>12889</text:p>
          </table:table-cell>
          <table:table-cell office:value-type="currency" office:value="518.4" table:style-name="ce2">
            <text:p><text:s/>5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05" table:style-name="ce1">
            <text:p>12905</text:p>
          </table:table-cell>
          <table:table-cell office:value-type="currency" office:value="19872" table:style-name="ce2">
            <text:p><text:s/>19.87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12" table:style-name="ce1">
            <text:p>12912</text:p>
          </table:table-cell>
          <table:table-cell office:value-type="currency" office:value="2672.67" table:style-name="ce2">
            <text:p><text:s/>2.672,67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29" table:style-name="ce1">
            <text:p>12929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39" table:style-name="ce1">
            <text:p>12939</text:p>
          </table:table-cell>
          <table:table-cell office:value-type="currency" office:value="18144" table:style-name="ce2">
            <text:p><text:s/>18.14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43" table:style-name="ce1">
            <text:p>12943</text:p>
          </table:table-cell>
          <table:table-cell office:value-type="currency" office:value="22752" table:style-name="ce2">
            <text:p><text:s/>22.752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56" table:style-name="ce1">
            <text:p>12956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57" table:style-name="ce1">
            <text:p>12957</text:p>
          </table:table-cell>
          <table:table-cell office:value-type="currency" office:value="4147.2" table:style-name="ce2">
            <text:p><text:s/>4.14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59" table:style-name="ce1">
            <text:p>12959</text:p>
          </table:table-cell>
          <table:table-cell office:value-type="currency" office:value="4608" table:style-name="ce2">
            <text:p><text:s/>4.60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93" table:style-name="ce1">
            <text:p>12993</text:p>
          </table:table-cell>
          <table:table-cell office:value-type="currency" office:value="616.77" table:style-name="ce2">
            <text:p><text:s/>616,77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2998" table:style-name="ce1">
            <text:p>12998</text:p>
          </table:table-cell>
          <table:table-cell office:value-type="currency" office:value="19814.400000000001" table:style-name="ce2">
            <text:p><text:s/>19.81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02" table:style-name="ce1">
            <text:p>13002</text:p>
          </table:table-cell>
          <table:table-cell office:value-type="currency" office:value="22694.400000000001" table:style-name="ce2">
            <text:p><text:s/>22.694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03" table:style-name="ce1">
            <text:p>13003</text:p>
          </table:table-cell>
          <table:table-cell office:value-type="currency" office:value="22636.799999999999" table:style-name="ce2">
            <text:p><text:s/>22.6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04" table:style-name="ce1">
            <text:p>13004</text:p>
          </table:table-cell>
          <table:table-cell office:value-type="currency" office:value="6681.6" table:style-name="ce2">
            <text:p><text:s/>6.6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05" table:style-name="ce1">
            <text:p>13005</text:p>
          </table:table-cell>
          <table:table-cell office:value-type="currency" office:value="3456" table:style-name="ce2">
            <text:p><text:s/>3.45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07" table:style-name="ce1">
            <text:p>13007</text:p>
          </table:table-cell>
          <table:table-cell office:value-type="currency" office:value="17683.2" table:style-name="ce2">
            <text:p><text:s/>17.6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11" table:style-name="ce1">
            <text:p>13011</text:p>
          </table:table-cell>
          <table:table-cell office:value-type="currency" office:value="19180.8" table:style-name="ce2">
            <text:p><text:s/>19.18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12" table:style-name="ce1">
            <text:p>13012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13" table:style-name="ce1">
            <text:p>13013</text:p>
          </table:table-cell>
          <table:table-cell office:value-type="currency" office:value="12268.8" table:style-name="ce2">
            <text:p><text:s/>12.26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14" table:style-name="ce1">
            <text:p>13014</text:p>
          </table:table-cell>
          <table:table-cell office:value-type="currency" office:value="5550.93" table:style-name="ce2">
            <text:p><text:s/>5.550,93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30" table:style-name="ce1">
            <text:p>13030</text:p>
          </table:table-cell>
          <table:table-cell office:value-type="currency" office:value="6278.4" table:style-name="ce2">
            <text:p><text:s/>6.27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32" table:style-name="ce1">
            <text:p>13032</text:p>
          </table:table-cell>
          <table:table-cell office:value-type="currency" office:value="19641.599999999999" table:style-name="ce2">
            <text:p><text:s/>19.64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2" table:style-name="ce1">
            <text:p>13042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3" table:style-name="ce1">
            <text:p>13043</text:p>
          </table:table-cell>
          <table:table-cell office:value-type="currency" office:value="19353.599999999999" table:style-name="ce2">
            <text:p><text:s/>19.3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4" table:style-name="ce1">
            <text:p>13044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5" table:style-name="ce1">
            <text:p>13045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6" table:style-name="ce1">
            <text:p>13046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7" table:style-name="ce1">
            <text:p>13047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8" table:style-name="ce1">
            <text:p>13048</text:p>
          </table:table-cell>
          <table:table-cell office:value-type="currency" office:value="921.6" table:style-name="ce2">
            <text:p><text:s/>9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49" table:style-name="ce1">
            <text:p>1304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50" table:style-name="ce1">
            <text:p>13050</text:p>
          </table:table-cell>
          <table:table-cell office:value-type="currency" office:value="21081.599999999999" table:style-name="ce2">
            <text:p><text:s/>21.0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51" table:style-name="ce1">
            <text:p>13051</text:p>
          </table:table-cell>
          <table:table-cell office:value-type="currency" office:value="7127.12" table:style-name="ce2">
            <text:p><text:s/>7.127,12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57" table:style-name="ce1">
            <text:p>13057</text:p>
          </table:table-cell>
          <table:table-cell office:value-type="currency" office:value="9320.08" table:style-name="ce2">
            <text:p><text:s/>9.320,08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59" table:style-name="ce1">
            <text:p>13059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61" table:style-name="ce1">
            <text:p>13061</text:p>
          </table:table-cell>
          <table:table-cell office:value-type="currency" office:value="22867.200000000001" table:style-name="ce2">
            <text:p><text:s/>22.8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62" table:style-name="ce1">
            <text:p>13062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73" table:style-name="ce1">
            <text:p>13073</text:p>
          </table:table-cell>
          <table:table-cell office:value-type="currency" office:value="20044.8" table:style-name="ce2">
            <text:p><text:s/>20.044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86" table:style-name="ce1">
            <text:p>13086</text:p>
          </table:table-cell>
          <table:table-cell office:value-type="currency" office:value="5760" table:style-name="ce2">
            <text:p><text:s/>5.76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87" table:style-name="ce1">
            <text:p>13087</text:p>
          </table:table-cell>
          <table:table-cell office:value-type="currency" office:value="8006.4" table:style-name="ce2">
            <text:p><text:s/>8.0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88" table:style-name="ce1">
            <text:p>13088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089" table:style-name="ce1">
            <text:p>13089</text:p>
          </table:table-cell>
          <table:table-cell office:value-type="currency" office:value="10483.200000000001" table:style-name="ce2">
            <text:p><text:s/>10.4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02" table:style-name="ce1">
            <text:p>13102</text:p>
          </table:table-cell>
          <table:table-cell office:value-type="currency" office:value="6220.8" table:style-name="ce2">
            <text:p><text:s/>6.22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05" table:style-name="ce1">
            <text:p>13105</text:p>
          </table:table-cell>
          <table:table-cell office:value-type="currency" office:value="16300.8" table:style-name="ce2">
            <text:p><text:s/>16.300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08" table:style-name="ce1">
            <text:p>13108</text:p>
          </table:table-cell>
          <table:table-cell office:value-type="currency" office:value="19238.400000000001" table:style-name="ce2">
            <text:p><text:s/>19.23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11" table:style-name="ce1">
            <text:p>13111</text:p>
          </table:table-cell>
          <table:table-cell office:value-type="currency" office:value="1036.8" table:style-name="ce2">
            <text:p><text:s/>1.03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12" table:style-name="ce1">
            <text:p>13112</text:p>
          </table:table-cell>
          <table:table-cell office:value-type="currency" office:value="19296" table:style-name="ce2">
            <text:p><text:s/>19.29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14" table:style-name="ce1">
            <text:p>13114</text:p>
          </table:table-cell>
          <table:table-cell office:value-type="currency" office:value="633.6" table:style-name="ce2">
            <text:p><text:s/>63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29" table:style-name="ce1">
            <text:p>13129</text:p>
          </table:table-cell>
          <table:table-cell office:value-type="currency" office:value="864" table:style-name="ce2">
            <text:p><text:s/>8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45" table:style-name="ce1">
            <text:p>13145</text:p>
          </table:table-cell>
          <table:table-cell office:value-type="currency" office:value="11635.2" table:style-name="ce2">
            <text:p><text:s/>11.63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54" table:style-name="ce1">
            <text:p>13154</text:p>
          </table:table-cell>
          <table:table-cell office:value-type="currency" office:value="1785.6" table:style-name="ce2">
            <text:p><text:s/>1.785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74" table:style-name="ce1">
            <text:p>13174</text:p>
          </table:table-cell>
          <table:table-cell office:value-type="currency" office:value="1382.4" table:style-name="ce2">
            <text:p><text:s/>1.382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83" table:style-name="ce1">
            <text:p>13183</text:p>
          </table:table-cell>
          <table:table-cell office:value-type="currency" office:value="5932.8" table:style-name="ce2">
            <text:p><text:s/>5.93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97" table:style-name="ce1">
            <text:p>13197</text:p>
          </table:table-cell>
          <table:table-cell office:value-type="currency" office:value="8064" table:style-name="ce2">
            <text:p><text:s/>8.0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199" table:style-name="ce1">
            <text:p>13199</text:p>
          </table:table-cell>
          <table:table-cell office:value-type="currency" office:value="14572.8" table:style-name="ce2">
            <text:p><text:s/>14.57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03" table:style-name="ce1">
            <text:p>13203</text:p>
          </table:table-cell>
          <table:table-cell office:value-type="currency" office:value="4838.3999999999996" table:style-name="ce2">
            <text:p><text:s/>4.83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06" table:style-name="ce1">
            <text:p>13206</text:p>
          </table:table-cell>
          <table:table-cell office:value-type="currency" office:value="13478.4" table:style-name="ce2">
            <text:p><text:s/>13.47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17" table:style-name="ce1">
            <text:p>13217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18" table:style-name="ce1">
            <text:p>13218</text:p>
          </table:table-cell>
          <table:table-cell office:value-type="currency" office:value="2809.73" table:style-name="ce2">
            <text:p><text:s/>2.809,73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38" table:style-name="ce1">
            <text:p>13238</text:p>
          </table:table-cell>
          <table:table-cell office:value-type="currency" office:value="17683.2" table:style-name="ce2">
            <text:p><text:s/>17.68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42" table:style-name="ce1">
            <text:p>13242</text:p>
          </table:table-cell>
          <table:table-cell office:value-type="currency" office:value="13824" table:style-name="ce2">
            <text:p><text:s/>13.82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52" table:style-name="ce1">
            <text:p>13252</text:p>
          </table:table-cell>
          <table:table-cell office:value-type="currency" office:value="14976" table:style-name="ce2">
            <text:p><text:s/>14.976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58" table:style-name="ce1">
            <text:p>13258</text:p>
          </table:table-cell>
          <table:table-cell office:value-type="currency" office:value="14688" table:style-name="ce2">
            <text:p><text:s/>14.688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61" table:style-name="ce1">
            <text:p>13261</text:p>
          </table:table-cell>
          <table:table-cell office:value-type="currency" office:value="6681.6" table:style-name="ce2">
            <text:p><text:s/>6.6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264" table:style-name="ce1">
            <text:p>13264</text:p>
          </table:table-cell>
          <table:table-cell office:value-type="currency" office:value="979.2" table:style-name="ce2">
            <text:p><text:s/>979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26" table:style-name="ce1">
            <text:p>13326</text:p>
          </table:table-cell>
          <table:table-cell office:value-type="currency" office:value="14918.4" table:style-name="ce2">
            <text:p><text:s/>14.9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54" table:style-name="ce1">
            <text:p>13354</text:p>
          </table:table-cell>
          <table:table-cell office:value-type="currency" office:value="2649.6" table:style-name="ce2">
            <text:p><text:s/>2.649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55" table:style-name="ce1">
            <text:p>13355</text:p>
          </table:table-cell>
          <table:table-cell office:value-type="currency" office:value="12384" table:style-name="ce2">
            <text:p><text:s/>12.38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61" table:style-name="ce1">
            <text:p>13361</text:p>
          </table:table-cell>
          <table:table-cell office:value-type="currency" office:value="8467.2000000000007" table:style-name="ce2">
            <text:p><text:s/>8.46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68" table:style-name="ce1">
            <text:p>13368</text:p>
          </table:table-cell>
          <table:table-cell office:value-type="currency" office:value="12472.46" table:style-name="ce2">
            <text:p><text:s/>12.472,46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370" table:style-name="ce1">
            <text:p>13370</text:p>
          </table:table-cell>
          <table:table-cell office:value-type="currency" office:value="4147.2" table:style-name="ce2">
            <text:p><text:s/>4.14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403" table:style-name="ce1">
            <text:p>13403</text:p>
          </table:table-cell>
          <table:table-cell office:value-type="currency" office:value="5932.8" table:style-name="ce2">
            <text:p><text:s/>5.93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405" table:style-name="ce1">
            <text:p>13405</text:p>
          </table:table-cell>
          <table:table-cell office:value-type="currency" office:value="11923.2" table:style-name="ce2">
            <text:p><text:s/>11.92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442" table:style-name="ce1">
            <text:p>13442</text:p>
          </table:table-cell>
          <table:table-cell office:value-type="currency" office:value="14227.2" table:style-name="ce2">
            <text:p><text:s/>14.227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460" table:style-name="ce1">
            <text:p>13460</text:p>
          </table:table-cell>
          <table:table-cell office:value-type="currency" office:value="806.4" table:style-name="ce2">
            <text:p><text:s/>806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465" table:style-name="ce1">
            <text:p>13465</text:p>
          </table:table-cell>
          <table:table-cell office:value-type="currency" office:value="8064" table:style-name="ce2">
            <text:p><text:s/>8.0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02" table:style-name="ce1">
            <text:p>13502</text:p>
          </table:table-cell>
          <table:table-cell office:value-type="currency" office:value="12153.6" table:style-name="ce2">
            <text:p><text:s/>12.153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08" table:style-name="ce1">
            <text:p>13508</text:p>
          </table:table-cell>
          <table:table-cell office:value-type="currency" office:value="9043.2000000000007" table:style-name="ce2">
            <text:p><text:s/>9.04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19" table:style-name="ce1">
            <text:p>13519</text:p>
          </table:table-cell>
          <table:table-cell office:value-type="currency" office:value="17110.64" table:style-name="ce2">
            <text:p><text:s/>17.110,64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50" table:style-name="ce1">
            <text:p>13550</text:p>
          </table:table-cell>
          <table:table-cell office:value-type="currency" office:value="6647.41" table:style-name="ce2">
            <text:p><text:s/>6.647,41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51" table:style-name="ce1">
            <text:p>13551</text:p>
          </table:table-cell>
          <table:table-cell office:value-type="currency" office:value="2880" table:style-name="ce2">
            <text:p><text:s/>2.880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54" table:style-name="ce1">
            <text:p>13554</text:p>
          </table:table-cell>
          <table:table-cell office:value-type="currency" office:value="2055.9" table:style-name="ce2">
            <text:p><text:s/>2.055,9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71" table:style-name="ce1">
            <text:p>13571</text:p>
          </table:table-cell>
          <table:table-cell office:value-type="currency" office:value="864" table:style-name="ce2">
            <text:p><text:s/>8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579" table:style-name="ce1">
            <text:p>13579</text:p>
          </table:table-cell>
          <table:table-cell office:value-type="currency" office:value="4838.3999999999996" table:style-name="ce2">
            <text:p><text:s/>4.83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628" table:style-name="ce1">
            <text:p>13628</text:p>
          </table:table-cell>
          <table:table-cell office:value-type="currency" office:value="7603.2" table:style-name="ce2">
            <text:p><text:s/>7.6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656" table:style-name="ce1">
            <text:p>13656</text:p>
          </table:table-cell>
          <table:table-cell office:value-type="currency" office:value="5932.8" table:style-name="ce2">
            <text:p><text:s/>5.93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660" table:style-name="ce1">
            <text:p>13660</text:p>
          </table:table-cell>
          <table:table-cell office:value-type="currency" office:value="403.2" table:style-name="ce2">
            <text:p><text:s/>40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697" table:style-name="ce1">
            <text:p>13697</text:p>
          </table:table-cell>
          <table:table-cell office:value-type="currency" office:value="7372.8" table:style-name="ce2">
            <text:p><text:s/>7.372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698" table:style-name="ce1">
            <text:p>13698</text:p>
          </table:table-cell>
          <table:table-cell office:value-type="currency" office:value="3916.8" table:style-name="ce2">
            <text:p><text:s/>3.916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17" table:style-name="ce1">
            <text:p>13717</text:p>
          </table:table-cell>
          <table:table-cell office:value-type="currency" office:value="691.2" table:style-name="ce2">
            <text:p><text:s/>691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22" table:style-name="ce1">
            <text:p>13722</text:p>
          </table:table-cell>
          <table:table-cell office:value-type="currency" office:value="342.65" table:style-name="ce2">
            <text:p><text:s/>342,65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35" table:style-name="ce1">
            <text:p>13735</text:p>
          </table:table-cell>
          <table:table-cell office:value-type="currency" office:value="13637.47" table:style-name="ce2">
            <text:p><text:s/>13.637,47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79" table:style-name="ce1">
            <text:p>13779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82" table:style-name="ce1">
            <text:p>13782</text:p>
          </table:table-cell>
          <table:table-cell office:value-type="currency" office:value="6681.6" table:style-name="ce2">
            <text:p><text:s/>6.68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790" table:style-name="ce1">
            <text:p>13790</text:p>
          </table:table-cell>
          <table:table-cell office:value-type="currency" office:value="8064" table:style-name="ce2">
            <text:p><text:s/>8.0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823" table:style-name="ce1">
            <text:p>13823</text:p>
          </table:table-cell>
          <table:table-cell office:value-type="currency" office:value="2361.6" table:style-name="ce2">
            <text:p><text:s/>2.36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927" table:style-name="ce1">
            <text:p>13927</text:p>
          </table:table-cell>
          <table:table-cell office:value-type="currency" office:value="5875.2" table:style-name="ce2">
            <text:p><text:s/>5.875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942" table:style-name="ce1">
            <text:p>13942</text:p>
          </table:table-cell>
          <table:table-cell office:value-type="currency" office:value="864" table:style-name="ce2">
            <text:p><text:s/>8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3995" table:style-name="ce1">
            <text:p>13995</text:p>
          </table:table-cell>
          <table:table-cell office:value-type="currency" office:value="921.6" table:style-name="ce2">
            <text:p><text:s/>92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001" table:style-name="ce1">
            <text:p>14001</text:p>
          </table:table-cell>
          <table:table-cell office:value-type="currency" office:value="748.8" table:style-name="ce2">
            <text:p><text:s/>748,8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043" table:style-name="ce1">
            <text:p>14043</text:p>
          </table:table-cell>
          <table:table-cell office:value-type="currency" office:value="5241.6000000000004" table:style-name="ce2">
            <text:p><text:s/>5.241,6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046" table:style-name="ce1">
            <text:p>14046</text:p>
          </table:table-cell>
          <table:table-cell office:value-type="currency" office:value="4723.2" table:style-name="ce2">
            <text:p><text:s/>4.723,2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058" table:style-name="ce1">
            <text:p>14058</text:p>
          </table:table-cell>
          <table:table-cell office:value-type="currency" office:value="864" table:style-name="ce2">
            <text:p><text:s/>864,0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style-name="ro1">
          <table:table-cell office:value-type="float" office:value="14075" table:style-name="ce1">
            <text:p>14075</text:p>
          </table:table-cell>
          <table:table-cell office:value-type="currency" office:value="518.4" table:style-name="ce2">
            <text:p><text:s/>518,40 €<text:s/></text:p>
          </table:table-cell>
          <table:table-cell office:value-type="string" table:style-name="ce1">
            <text:p>Valutazione sociale</text:p>
          </table:table-cell>
          <table:table-cell office:value-type="string" table:style-name="ce1">
            <text:p>Lorenzo Baragatti</text:p>
          </table:table-cell>
          <table:table-cell table:number-columns-repeated="16380"/>
        </table:table-row>
        <table:table-row table:number-rows-repeated="1047952" table:style-name="ro1">
          <table:table-cell table:number-columns-repeated="16384"/>
        </table:table-row>
      </table:table>
      <table:database-ranges>
        <table:database-range table:target-range-address="SVestrazDatiEcoPratiche_SCARCEL.A1:SVestrazDatiEcoPratiche_SCARCEL.A624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style style:name="Valuta" style:family="table-cell" style:data-style-name="N34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231</meta:generator>
    <meta:initial-creator>Scarcella Rita</meta:initial-creator>
    <dc:creator>Scarcella Rita</dc:creator>
    <meta:creation-date>2026-08-12T12:01:44Z</meta:creation-date>
    <dc:date>2026-08-12T12:01:44Z</dc:date>
  </office:meta>
</office:document-meta>
</file>