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542cm"/>
    </style:style>
    <style:style style:name="co2" style:family="table-column">
      <style:table-column-properties fo:break-before="auto" style:column-width="2.263cm"/>
    </style:style>
    <style:style style:name="co3" style:family="table-column">
      <style:table-column-properties fo:break-before="auto" style:column-width="4.9cm"/>
    </style:style>
    <style:style style:name="co4" style:family="table-column">
      <style:table-column-properties fo:break-before="auto" style:column-width="6.018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51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1" style:family="table-cell" style:parent-style-name="Default" style:data-style-name="N111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 style:data-style-name="N111"/>
    <style:style style:name="ce3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 style:data-style-name="N36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SVestrazDatiEcoPratiche_SCARCELLA_R_20260812135309" table:style-name="ta1">
        <table:table-column table:style-name="co1" table:default-cell-style-name="Default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Codice Utente</text:p>
          </table:table-cell>
          <table:table-cell table:style-name="ce1" office:value-type="string" calcext:value-type="string">
            <text:p>Importo</text:p>
          </table:table-cell>
          <table:table-cell table:style-name="ce3" office:value-type="string" calcext:value-type="string">
            <text:p>Titolo a base attribuzione</text:p>
          </table:table-cell>
          <table:table-cell table:style-name="ce3" office:value-type="string" calcext:value-type="string">
            <text:p>Responsabile del procedimento</text:p>
          </table:table-cell>
        </table:table-row>
        <table:table-row table:style-name="ro1">
          <table:table-cell office:value-type="float" office:value="731" calcext:value-type="float">
            <text:p>731</text:p>
          </table:table-cell>
          <table:table-cell office:value-type="currency" office:currency="EUR" office:value="1418.4" calcext:value-type="currency">
            <text:p>€ 1.418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10" calcext:value-type="float">
            <text:p>1410</text:p>
          </table:table-cell>
          <table:table-cell office:value-type="currency" office:currency="EUR" office:value="14006.7" calcext:value-type="currency">
            <text:p>€ 14.006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29" calcext:value-type="float">
            <text:p>1429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33" calcext:value-type="float">
            <text:p>1433</text:p>
          </table:table-cell>
          <table:table-cell office:value-type="currency" office:currency="EUR" office:value="8223.6" calcext:value-type="currency">
            <text:p>€ 8.223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3" calcext:value-type="float">
            <text:p>1463</text:p>
          </table:table-cell>
          <table:table-cell office:value-type="currency" office:currency="EUR" office:value="3723.3" calcext:value-type="currency">
            <text:p>€ 3.723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80" calcext:value-type="float">
            <text:p>148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89" calcext:value-type="float">
            <text:p>1489</text:p>
          </table:table-cell>
          <table:table-cell office:value-type="currency" office:currency="EUR" office:value="1595.7" calcext:value-type="currency">
            <text:p>€ 1.595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7" calcext:value-type="float">
            <text:p>1497</text:p>
          </table:table-cell>
          <table:table-cell office:value-type="currency" office:currency="EUR" office:value="12056.4" calcext:value-type="currency">
            <text:p>€ 12.056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8" calcext:value-type="float">
            <text:p>1538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40" calcext:value-type="float">
            <text:p>1540</text:p>
          </table:table-cell>
          <table:table-cell office:value-type="currency" office:currency="EUR" office:value="12266.87" calcext:value-type="currency">
            <text:p>€ 12.266,87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66" calcext:value-type="float">
            <text:p>1566</text:p>
          </table:table-cell>
          <table:table-cell office:value-type="currency" office:currency="EUR" office:value="68.53" calcext:value-type="currency">
            <text:p>€ 68,53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72" calcext:value-type="float">
            <text:p>157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640" calcext:value-type="float">
            <text:p>164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656" calcext:value-type="float">
            <text:p>1656</text:p>
          </table:table-cell>
          <table:table-cell office:value-type="currency" office:currency="EUR" office:value="10697.1" calcext:value-type="currency">
            <text:p>€ 10.697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665" calcext:value-type="float">
            <text:p>1665</text:p>
          </table:table-cell>
          <table:table-cell office:value-type="currency" office:currency="EUR" office:value="2777.7" calcext:value-type="currency">
            <text:p>€ 2.777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678" calcext:value-type="float">
            <text:p>167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162" calcext:value-type="float">
            <text:p>2162</text:p>
          </table:table-cell>
          <table:table-cell office:value-type="currency" office:currency="EUR" office:value="3368.7" calcext:value-type="currency">
            <text:p>€ 3.368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198" calcext:value-type="float">
            <text:p>219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210" calcext:value-type="float">
            <text:p>2210</text:p>
          </table:table-cell>
          <table:table-cell office:value-type="currency" office:currency="EUR" office:value="13120.2" calcext:value-type="currency">
            <text:p>€ 13.120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216" calcext:value-type="float">
            <text:p>2216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312" calcext:value-type="float">
            <text:p>2312</text:p>
          </table:table-cell>
          <table:table-cell office:value-type="currency" office:currency="EUR" office:value="2009.4" calcext:value-type="currency">
            <text:p>€ 2.009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313" calcext:value-type="float">
            <text:p>2313</text:p>
          </table:table-cell>
          <table:table-cell office:value-type="currency" office:currency="EUR" office:value="14656.8" calcext:value-type="currency">
            <text:p>€ 14.656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332" calcext:value-type="float">
            <text:p>233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627" calcext:value-type="float">
            <text:p>262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2840" calcext:value-type="float">
            <text:p>2840</text:p>
          </table:table-cell>
          <table:table-cell office:value-type="currency" office:currency="EUR" office:value="3664.2" calcext:value-type="currency">
            <text:p>€ 3.664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3039" calcext:value-type="float">
            <text:p>303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3196" calcext:value-type="float">
            <text:p>3196</text:p>
          </table:table-cell>
          <table:table-cell office:value-type="currency" office:currency="EUR" office:value="531.9" calcext:value-type="currency">
            <text:p>€ 531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3229" calcext:value-type="float">
            <text:p>322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3487" calcext:value-type="float">
            <text:p>348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3802" calcext:value-type="float">
            <text:p>380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3948" calcext:value-type="float">
            <text:p>3948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3989" calcext:value-type="float">
            <text:p>398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439" calcext:value-type="float">
            <text:p>443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449" calcext:value-type="float">
            <text:p>444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469" calcext:value-type="float">
            <text:p>446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486" calcext:value-type="float">
            <text:p>448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561" calcext:value-type="float">
            <text:p>4561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564" calcext:value-type="float">
            <text:p>456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670" calcext:value-type="float">
            <text:p>467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794" calcext:value-type="float">
            <text:p>4794</text:p>
          </table:table-cell>
          <table:table-cell office:value-type="currency" office:currency="EUR" office:value="10578.9" calcext:value-type="currency">
            <text:p>€ 10.578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818" calcext:value-type="float">
            <text:p>4818</text:p>
          </table:table-cell>
          <table:table-cell office:value-type="currency" office:currency="EUR" office:value="1004.7" calcext:value-type="currency">
            <text:p>€ 1.004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835" calcext:value-type="float">
            <text:p>4835</text:p>
          </table:table-cell>
          <table:table-cell office:value-type="currency" office:currency="EUR" office:value="4077.9" calcext:value-type="currency">
            <text:p>€ 4.077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4872" calcext:value-type="float">
            <text:p>4872</text:p>
          </table:table-cell>
          <table:table-cell office:value-type="currency" office:currency="EUR" office:value="709.2" calcext:value-type="currency">
            <text:p>€ 709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183" calcext:value-type="float">
            <text:p>518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527" calcext:value-type="float">
            <text:p>5527</text:p>
          </table:table-cell>
          <table:table-cell office:value-type="currency" office:currency="EUR" office:value="2836.8" calcext:value-type="currency">
            <text:p>€ 2.836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554" calcext:value-type="float">
            <text:p>555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775" calcext:value-type="float">
            <text:p>5775</text:p>
          </table:table-cell>
          <table:table-cell office:value-type="currency" office:currency="EUR" office:value="1477.5" calcext:value-type="currency">
            <text:p>€ 1.477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787" calcext:value-type="float">
            <text:p>578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811" calcext:value-type="float">
            <text:p>581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821" calcext:value-type="float">
            <text:p>5821</text:p>
          </table:table-cell>
          <table:table-cell office:value-type="currency" office:currency="EUR" office:value="2777.7" calcext:value-type="currency">
            <text:p>€ 2.777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893" calcext:value-type="float">
            <text:p>589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942" calcext:value-type="float">
            <text:p>594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946" calcext:value-type="float">
            <text:p>594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961" calcext:value-type="float">
            <text:p>596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969" calcext:value-type="float">
            <text:p>5969</text:p>
          </table:table-cell>
          <table:table-cell office:value-type="currency" office:currency="EUR" office:value="14065.8" calcext:value-type="currency">
            <text:p>€ 14.065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975" calcext:value-type="float">
            <text:p>597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5994" calcext:value-type="float">
            <text:p>599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001" calcext:value-type="float">
            <text:p>600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003" calcext:value-type="float">
            <text:p>600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098" calcext:value-type="float">
            <text:p>6098</text:p>
          </table:table-cell>
          <table:table-cell office:value-type="currency" office:currency="EUR" office:value="2718.6" calcext:value-type="currency">
            <text:p>€ 2.718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176" calcext:value-type="float">
            <text:p>6176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193" calcext:value-type="float">
            <text:p>6193</text:p>
          </table:table-cell>
          <table:table-cell office:value-type="currency" office:currency="EUR" office:value="2304.9" calcext:value-type="currency">
            <text:p>€ 2.30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230" calcext:value-type="float">
            <text:p>6230</text:p>
          </table:table-cell>
          <table:table-cell office:value-type="currency" office:currency="EUR" office:value="11879.1" calcext:value-type="currency">
            <text:p>€ 11.879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247" calcext:value-type="float">
            <text:p>624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251" calcext:value-type="float">
            <text:p>625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257" calcext:value-type="float">
            <text:p>625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269" calcext:value-type="float">
            <text:p>6269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309" calcext:value-type="float">
            <text:p>6309</text:p>
          </table:table-cell>
          <table:table-cell office:value-type="currency" office:currency="EUR" office:value="3427.8" calcext:value-type="currency">
            <text:p>€ 3.427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350" calcext:value-type="float">
            <text:p>6350</text:p>
          </table:table-cell>
          <table:table-cell office:value-type="currency" office:currency="EUR" office:value="15957" calcext:value-type="currency">
            <text:p>€ 15.957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376" calcext:value-type="float">
            <text:p>6376</text:p>
          </table:table-cell>
          <table:table-cell office:value-type="currency" office:currency="EUR" office:value="11465.4" calcext:value-type="currency">
            <text:p>€ 11.465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396" calcext:value-type="float">
            <text:p>639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415" calcext:value-type="float">
            <text:p>6415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445" calcext:value-type="float">
            <text:p>644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461" calcext:value-type="float">
            <text:p>646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482" calcext:value-type="float">
            <text:p>6482</text:p>
          </table:table-cell>
          <table:table-cell office:value-type="currency" office:currency="EUR" office:value="9278.7" calcext:value-type="currency">
            <text:p>€ 9.278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489" calcext:value-type="float">
            <text:p>648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533" calcext:value-type="float">
            <text:p>6533</text:p>
          </table:table-cell>
          <table:table-cell office:value-type="currency" office:currency="EUR" office:value="9396.9" calcext:value-type="currency">
            <text:p>€ 9.396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569" calcext:value-type="float">
            <text:p>656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573" calcext:value-type="float">
            <text:p>6573</text:p>
          </table:table-cell>
          <table:table-cell office:value-type="currency" office:currency="EUR" office:value="16016.1" calcext:value-type="currency">
            <text:p>€ 16.016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587" calcext:value-type="float">
            <text:p>6587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609" calcext:value-type="float">
            <text:p>6609</text:p>
          </table:table-cell>
          <table:table-cell office:value-type="currency" office:currency="EUR" office:value="13533.9" calcext:value-type="currency">
            <text:p>€ 13.533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632" calcext:value-type="float">
            <text:p>6632</text:p>
          </table:table-cell>
          <table:table-cell office:value-type="currency" office:currency="EUR" office:value="3959.7" calcext:value-type="currency">
            <text:p>€ 3.959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674" calcext:value-type="float">
            <text:p>667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703" calcext:value-type="float">
            <text:p>6703</text:p>
          </table:table-cell>
          <table:table-cell office:value-type="currency" office:currency="EUR" office:value="15484.2" calcext:value-type="currency">
            <text:p>€ 15.484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718" calcext:value-type="float">
            <text:p>6718</text:p>
          </table:table-cell>
          <table:table-cell office:value-type="currency" office:currency="EUR" office:value="709.2" calcext:value-type="currency">
            <text:p>€ 709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721" calcext:value-type="float">
            <text:p>6721</text:p>
          </table:table-cell>
          <table:table-cell office:value-type="currency" office:currency="EUR" office:value="1832.1" calcext:value-type="currency">
            <text:p>€ 1.832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734" calcext:value-type="float">
            <text:p>6734</text:p>
          </table:table-cell>
          <table:table-cell office:value-type="currency" office:currency="EUR" office:value="3132.3" calcext:value-type="currency">
            <text:p>€ 3.132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742" calcext:value-type="float">
            <text:p>6742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764" calcext:value-type="float">
            <text:p>6764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781" calcext:value-type="float">
            <text:p>678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813" calcext:value-type="float">
            <text:p>681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819" calcext:value-type="float">
            <text:p>681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877" calcext:value-type="float">
            <text:p>687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885" calcext:value-type="float">
            <text:p>688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893" calcext:value-type="float">
            <text:p>6893</text:p>
          </table:table-cell>
          <table:table-cell office:value-type="currency" office:currency="EUR" office:value="14656.8" calcext:value-type="currency">
            <text:p>€ 14.656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930" calcext:value-type="float">
            <text:p>693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940" calcext:value-type="float">
            <text:p>694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941" calcext:value-type="float">
            <text:p>6941</text:p>
          </table:table-cell>
          <table:table-cell office:value-type="currency" office:currency="EUR" office:value="59.1" calcext:value-type="currency">
            <text:p>€ 59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6961" calcext:value-type="float">
            <text:p>6961</text:p>
          </table:table-cell>
          <table:table-cell office:value-type="currency" office:currency="EUR" office:value="1182" calcext:value-type="currency">
            <text:p>€ 1.182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003" calcext:value-type="float">
            <text:p>7003</text:p>
          </table:table-cell>
          <table:table-cell office:value-type="currency" office:currency="EUR" office:value="295.5" calcext:value-type="currency">
            <text:p>€ 295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038" calcext:value-type="float">
            <text:p>7038</text:p>
          </table:table-cell>
          <table:table-cell office:value-type="currency" office:currency="EUR" office:value="13415.7" calcext:value-type="currency">
            <text:p>€ 13.415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066" calcext:value-type="float">
            <text:p>7066</text:p>
          </table:table-cell>
          <table:table-cell office:value-type="currency" office:currency="EUR" office:value="1241.1" calcext:value-type="currency">
            <text:p>€ 1.241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067" calcext:value-type="float">
            <text:p>7067</text:p>
          </table:table-cell>
          <table:table-cell office:value-type="currency" office:currency="EUR" office:value="5910" calcext:value-type="currency">
            <text:p>€ 5.910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105" calcext:value-type="float">
            <text:p>710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143" calcext:value-type="float">
            <text:p>714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210" calcext:value-type="float">
            <text:p>7210</text:p>
          </table:table-cell>
          <table:table-cell office:value-type="currency" office:currency="EUR" office:value="1300.2" calcext:value-type="currency">
            <text:p>€ 1.300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235" calcext:value-type="float">
            <text:p>723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252" calcext:value-type="float">
            <text:p>725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271" calcext:value-type="float">
            <text:p>727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331" calcext:value-type="float">
            <text:p>733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422" calcext:value-type="float">
            <text:p>7422</text:p>
          </table:table-cell>
          <table:table-cell office:value-type="currency" office:currency="EUR" office:value="236.4" calcext:value-type="currency">
            <text:p>€ 236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434" calcext:value-type="float">
            <text:p>7434</text:p>
          </table:table-cell>
          <table:table-cell office:value-type="currency" office:currency="EUR" office:value="959.42" calcext:value-type="currency">
            <text:p>€ 959,42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437" calcext:value-type="float">
            <text:p>743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444" calcext:value-type="float">
            <text:p>744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484" calcext:value-type="float">
            <text:p>748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499" calcext:value-type="float">
            <text:p>7499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514" calcext:value-type="float">
            <text:p>7514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543" calcext:value-type="float">
            <text:p>754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645" calcext:value-type="float">
            <text:p>764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680" calcext:value-type="float">
            <text:p>768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729" calcext:value-type="float">
            <text:p>7729</text:p>
          </table:table-cell>
          <table:table-cell office:value-type="currency" office:currency="EUR" office:value="1832.1" calcext:value-type="currency">
            <text:p>€ 1.832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734" calcext:value-type="float">
            <text:p>7734</text:p>
          </table:table-cell>
          <table:table-cell office:value-type="currency" office:currency="EUR" office:value="137.06" calcext:value-type="currency">
            <text:p>€ 137,06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748" calcext:value-type="float">
            <text:p>7748</text:p>
          </table:table-cell>
          <table:table-cell office:value-type="currency" office:currency="EUR" office:value="236.4" calcext:value-type="currency">
            <text:p>€ 236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755" calcext:value-type="float">
            <text:p>775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763" calcext:value-type="float">
            <text:p>776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775" calcext:value-type="float">
            <text:p>7775</text:p>
          </table:table-cell>
          <table:table-cell office:value-type="currency" office:currency="EUR" office:value="1832.1" calcext:value-type="currency">
            <text:p>€ 1.832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781" calcext:value-type="float">
            <text:p>778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797" calcext:value-type="float">
            <text:p>7797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840" calcext:value-type="float">
            <text:p>784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844" calcext:value-type="float">
            <text:p>784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866" calcext:value-type="float">
            <text:p>786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870" calcext:value-type="float">
            <text:p>787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883" calcext:value-type="float">
            <text:p>7883</text:p>
          </table:table-cell>
          <table:table-cell office:value-type="currency" office:currency="EUR" office:value="2009.4" calcext:value-type="currency">
            <text:p>€ 2.009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888" calcext:value-type="float">
            <text:p>7888</text:p>
          </table:table-cell>
          <table:table-cell office:value-type="currency" office:currency="EUR" office:value="479.71" calcext:value-type="currency">
            <text:p>€ 479,71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957" calcext:value-type="float">
            <text:p>7957</text:p>
          </table:table-cell>
          <table:table-cell office:value-type="currency" office:currency="EUR" office:value="1182" calcext:value-type="currency">
            <text:p>€ 1.182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7969" calcext:value-type="float">
            <text:p>796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037" calcext:value-type="float">
            <text:p>8037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049" calcext:value-type="float">
            <text:p>8049</text:p>
          </table:table-cell>
          <table:table-cell office:value-type="currency" office:currency="EUR" office:value="11465.4" calcext:value-type="currency">
            <text:p>€ 11.465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115" calcext:value-type="float">
            <text:p>8115</text:p>
          </table:table-cell>
          <table:table-cell office:value-type="currency" office:currency="EUR" office:value="16016.1" calcext:value-type="currency">
            <text:p>€ 16.016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138" calcext:value-type="float">
            <text:p>813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146" calcext:value-type="float">
            <text:p>8146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150" calcext:value-type="float">
            <text:p>8150</text:p>
          </table:table-cell>
          <table:table-cell office:value-type="currency" office:currency="EUR" office:value="6510.35" calcext:value-type="currency">
            <text:p>€ 6.510,35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157" calcext:value-type="float">
            <text:p>8157</text:p>
          </table:table-cell>
          <table:table-cell office:value-type="currency" office:currency="EUR" office:value="4077.9" calcext:value-type="currency">
            <text:p>€ 4.077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207" calcext:value-type="float">
            <text:p>8207</text:p>
          </table:table-cell>
          <table:table-cell office:value-type="currency" office:currency="EUR" office:value="13947.6" calcext:value-type="currency">
            <text:p>€ 13.947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208" calcext:value-type="float">
            <text:p>8208</text:p>
          </table:table-cell>
          <table:table-cell office:value-type="currency" office:currency="EUR" office:value="10638" calcext:value-type="currency">
            <text:p>€ 10.638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211" calcext:value-type="float">
            <text:p>821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220" calcext:value-type="float">
            <text:p>8220</text:p>
          </table:table-cell>
          <table:table-cell office:value-type="currency" office:currency="EUR" office:value="591" calcext:value-type="currency">
            <text:p>€ 591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229" calcext:value-type="float">
            <text:p>8229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397" calcext:value-type="float">
            <text:p>839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504" calcext:value-type="float">
            <text:p>8504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545" calcext:value-type="float">
            <text:p>8545</text:p>
          </table:table-cell>
          <table:table-cell office:value-type="currency" office:currency="EUR" office:value="2895.9" calcext:value-type="currency">
            <text:p>€ 2.895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637" calcext:value-type="float">
            <text:p>863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641" calcext:value-type="float">
            <text:p>864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677" calcext:value-type="float">
            <text:p>867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698" calcext:value-type="float">
            <text:p>8698</text:p>
          </table:table-cell>
          <table:table-cell office:value-type="currency" office:currency="EUR" office:value="945.6" calcext:value-type="currency">
            <text:p>€ 945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706" calcext:value-type="float">
            <text:p>870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762" calcext:value-type="float">
            <text:p>876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791" calcext:value-type="float">
            <text:p>879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799" calcext:value-type="float">
            <text:p>8799</text:p>
          </table:table-cell>
          <table:table-cell office:value-type="currency" office:currency="EUR" office:value="709.2" calcext:value-type="currency">
            <text:p>€ 709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801" calcext:value-type="float">
            <text:p>8801</text:p>
          </table:table-cell>
          <table:table-cell office:value-type="currency" office:currency="EUR" office:value="709.2" calcext:value-type="currency">
            <text:p>€ 709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820" calcext:value-type="float">
            <text:p>882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844" calcext:value-type="float">
            <text:p>884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857" calcext:value-type="float">
            <text:p>8857</text:p>
          </table:table-cell>
          <table:table-cell office:value-type="currency" office:currency="EUR" office:value="3605.1" calcext:value-type="currency">
            <text:p>€ 3.605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865" calcext:value-type="float">
            <text:p>8865</text:p>
          </table:table-cell>
          <table:table-cell office:value-type="currency" office:currency="EUR" office:value="15602.4" calcext:value-type="currency">
            <text:p>€ 15.602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913" calcext:value-type="float">
            <text:p>8913</text:p>
          </table:table-cell>
          <table:table-cell office:value-type="currency" office:currency="EUR" office:value="19531.05" calcext:value-type="currency">
            <text:p>€ 19.531,05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973" calcext:value-type="float">
            <text:p>897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8991" calcext:value-type="float">
            <text:p>8991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006" calcext:value-type="float">
            <text:p>9006</text:p>
          </table:table-cell>
          <table:table-cell office:value-type="currency" office:currency="EUR" office:value="9396.9" calcext:value-type="currency">
            <text:p>€ 9.396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032" calcext:value-type="float">
            <text:p>9032</text:p>
          </table:table-cell>
          <table:table-cell office:value-type="currency" office:currency="EUR" office:value="1063.8" calcext:value-type="currency">
            <text:p>€ 1.06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034" calcext:value-type="float">
            <text:p>903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067" calcext:value-type="float">
            <text:p>9067</text:p>
          </table:table-cell>
          <table:table-cell office:value-type="currency" office:currency="EUR" office:value="177.3" calcext:value-type="currency">
            <text:p>€ 177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currency" office:currency="EUR" office:value="12411" calcext:value-type="currency">
            <text:p>€ 12.411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134" calcext:value-type="float">
            <text:p>9134</text:p>
          </table:table-cell>
          <table:table-cell office:value-type="currency" office:currency="EUR" office:value="1359.3" calcext:value-type="currency">
            <text:p>€ 1.359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197" calcext:value-type="float">
            <text:p>9197</text:p>
          </table:table-cell>
          <table:table-cell office:value-type="currency" office:currency="EUR" office:value="12706.5" calcext:value-type="currency">
            <text:p>€ 12.706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201" calcext:value-type="float">
            <text:p>9201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206" calcext:value-type="float">
            <text:p>9206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214" calcext:value-type="float">
            <text:p>9214</text:p>
          </table:table-cell>
          <table:table-cell office:value-type="currency" office:currency="EUR" office:value="827.4" calcext:value-type="currency">
            <text:p>€ 827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246" calcext:value-type="float">
            <text:p>9246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259" calcext:value-type="float">
            <text:p>925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265" calcext:value-type="float">
            <text:p>926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293" calcext:value-type="float">
            <text:p>9293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298" calcext:value-type="float">
            <text:p>9298</text:p>
          </table:table-cell>
          <table:table-cell office:value-type="currency" office:currency="EUR" office:value="2245.8" calcext:value-type="currency">
            <text:p>€ 2.245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304" calcext:value-type="float">
            <text:p>9304</text:p>
          </table:table-cell>
          <table:table-cell office:value-type="currency" office:currency="EUR" office:value="1063.8" calcext:value-type="currency">
            <text:p>€ 1.06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336" calcext:value-type="float">
            <text:p>9336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356" calcext:value-type="float">
            <text:p>9356</text:p>
          </table:table-cell>
          <table:table-cell office:value-type="currency" office:currency="EUR" office:value="1063.8" calcext:value-type="currency">
            <text:p>€ 1.06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414" calcext:value-type="float">
            <text:p>9414</text:p>
          </table:table-cell>
          <table:table-cell office:value-type="currency" office:currency="EUR" office:value="945.6" calcext:value-type="currency">
            <text:p>€ 945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415" calcext:value-type="float">
            <text:p>941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436" calcext:value-type="float">
            <text:p>943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448" calcext:value-type="float">
            <text:p>944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467" calcext:value-type="float">
            <text:p>946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498" calcext:value-type="float">
            <text:p>9498</text:p>
          </table:table-cell>
          <table:table-cell office:value-type="currency" office:currency="EUR" office:value="10519.8" calcext:value-type="currency">
            <text:p>€ 10.519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509" calcext:value-type="float">
            <text:p>9509</text:p>
          </table:table-cell>
          <table:table-cell office:value-type="currency" office:currency="EUR" office:value="2245.8" calcext:value-type="currency">
            <text:p>€ 2.245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544" calcext:value-type="float">
            <text:p>9544</text:p>
          </table:table-cell>
          <table:table-cell office:value-type="currency" office:currency="EUR" office:value="13179.3" calcext:value-type="currency">
            <text:p>€ 13.179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548" calcext:value-type="float">
            <text:p>954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550" calcext:value-type="float">
            <text:p>9550</text:p>
          </table:table-cell>
          <table:table-cell office:value-type="currency" office:currency="EUR" office:value="2777.7" calcext:value-type="currency">
            <text:p>€ 2.777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553" calcext:value-type="float">
            <text:p>9553</text:p>
          </table:table-cell>
          <table:table-cell office:value-type="currency" office:currency="EUR" office:value="12233.7" calcext:value-type="currency">
            <text:p>€ 12.233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596" calcext:value-type="float">
            <text:p>9596</text:p>
          </table:table-cell>
          <table:table-cell office:value-type="currency" office:currency="EUR" office:value="15957" calcext:value-type="currency">
            <text:p>€ 15.957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607" calcext:value-type="float">
            <text:p>9607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629" calcext:value-type="float">
            <text:p>9629</text:p>
          </table:table-cell>
          <table:table-cell office:value-type="currency" office:currency="EUR" office:value="3250.5" calcext:value-type="currency">
            <text:p>€ 3.250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686" calcext:value-type="float">
            <text:p>968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currency" office:currency="EUR" office:value="14006.7" calcext:value-type="currency">
            <text:p>€ 14.006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11" calcext:value-type="float">
            <text:p>9711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13" calcext:value-type="float">
            <text:p>971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16" calcext:value-type="float">
            <text:p>9716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19" calcext:value-type="float">
            <text:p>9719</text:p>
          </table:table-cell>
          <table:table-cell office:value-type="currency" office:currency="EUR" office:value="12529.2" calcext:value-type="currency">
            <text:p>€ 12.529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21" calcext:value-type="float">
            <text:p>9721</text:p>
          </table:table-cell>
          <table:table-cell office:value-type="currency" office:currency="EUR" office:value="12647.4" calcext:value-type="currency">
            <text:p>€ 12.647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38" calcext:value-type="float">
            <text:p>9738</text:p>
          </table:table-cell>
          <table:table-cell office:value-type="currency" office:currency="EUR" office:value="13415.7" calcext:value-type="currency">
            <text:p>€ 13.415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42" calcext:value-type="float">
            <text:p>974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86" calcext:value-type="float">
            <text:p>9786</text:p>
          </table:table-cell>
          <table:table-cell office:value-type="currency" office:currency="EUR" office:value="12970.46" calcext:value-type="currency">
            <text:p>€ 12.970,46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97" calcext:value-type="float">
            <text:p>9797</text:p>
          </table:table-cell>
          <table:table-cell office:value-type="currency" office:currency="EUR" office:value="1773" calcext:value-type="currency">
            <text:p>€ 1.773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799" calcext:value-type="float">
            <text:p>979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807" calcext:value-type="float">
            <text:p>980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822" calcext:value-type="float">
            <text:p>9822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828" calcext:value-type="float">
            <text:p>9828</text:p>
          </table:table-cell>
          <table:table-cell office:value-type="currency" office:currency="EUR" office:value="2718.6" calcext:value-type="currency">
            <text:p>€ 2.718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839" calcext:value-type="float">
            <text:p>9839</text:p>
          </table:table-cell>
          <table:table-cell office:value-type="currency" office:currency="EUR" office:value="13297.5" calcext:value-type="currency">
            <text:p>€ 13.297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currency" office:currency="EUR" office:value="13533.9" calcext:value-type="currency">
            <text:p>€ 13.533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912" calcext:value-type="float">
            <text:p>9912</text:p>
          </table:table-cell>
          <table:table-cell office:value-type="currency" office:currency="EUR" office:value="2777.7" calcext:value-type="currency">
            <text:p>€ 2.777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913" calcext:value-type="float">
            <text:p>991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962" calcext:value-type="float">
            <text:p>996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9971" calcext:value-type="float">
            <text:p>9971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00" calcext:value-type="float">
            <text:p>10000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01" calcext:value-type="float">
            <text:p>10001</text:p>
          </table:table-cell>
          <table:table-cell office:value-type="currency" office:currency="EUR" office:value="2895.9" calcext:value-type="currency">
            <text:p>€ 2.895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05" calcext:value-type="float">
            <text:p>1000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17" calcext:value-type="float">
            <text:p>10017</text:p>
          </table:table-cell>
          <table:table-cell office:value-type="currency" office:currency="EUR" office:value="14006.7" calcext:value-type="currency">
            <text:p>€ 14.006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30" calcext:value-type="float">
            <text:p>1003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59" calcext:value-type="float">
            <text:p>1005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67" calcext:value-type="float">
            <text:p>1006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79" calcext:value-type="float">
            <text:p>1007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81" calcext:value-type="float">
            <text:p>1008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098" calcext:value-type="float">
            <text:p>10098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118" calcext:value-type="float">
            <text:p>10118</text:p>
          </table:table-cell>
          <table:table-cell office:value-type="currency" office:currency="EUR" office:value="12411" calcext:value-type="currency">
            <text:p>€ 12.411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119" calcext:value-type="float">
            <text:p>1011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153" calcext:value-type="float">
            <text:p>1015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155" calcext:value-type="float">
            <text:p>1015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158" calcext:value-type="float">
            <text:p>1015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214" calcext:value-type="float">
            <text:p>1021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217" calcext:value-type="float">
            <text:p>10217</text:p>
          </table:table-cell>
          <table:table-cell office:value-type="currency" office:currency="EUR" office:value="11879.1" calcext:value-type="currency">
            <text:p>€ 11.879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263" calcext:value-type="float">
            <text:p>1026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271" calcext:value-type="float">
            <text:p>10271</text:p>
          </table:table-cell>
          <table:table-cell office:value-type="currency" office:currency="EUR" office:value="10578.9" calcext:value-type="currency">
            <text:p>€ 10.578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319" calcext:value-type="float">
            <text:p>1031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322" calcext:value-type="float">
            <text:p>10322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323" calcext:value-type="float">
            <text:p>10323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334" calcext:value-type="float">
            <text:p>1033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357" calcext:value-type="float">
            <text:p>10357</text:p>
          </table:table-cell>
          <table:table-cell office:value-type="currency" office:currency="EUR" office:value="13179.3" calcext:value-type="currency">
            <text:p>€ 13.179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358" calcext:value-type="float">
            <text:p>1035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365" calcext:value-type="float">
            <text:p>10365</text:p>
          </table:table-cell>
          <table:table-cell office:value-type="currency" office:currency="EUR" office:value="13356.6" calcext:value-type="currency">
            <text:p>€ 13.356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371" calcext:value-type="float">
            <text:p>1037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10" calcext:value-type="float">
            <text:p>1041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35" calcext:value-type="float">
            <text:p>10435</text:p>
          </table:table-cell>
          <table:table-cell office:value-type="currency" office:currency="EUR" office:value="15957" calcext:value-type="currency">
            <text:p>€ 15.957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39" calcext:value-type="float">
            <text:p>1043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57" calcext:value-type="float">
            <text:p>1045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61" calcext:value-type="float">
            <text:p>10461</text:p>
          </table:table-cell>
          <table:table-cell office:value-type="currency" office:currency="EUR" office:value="3605.1" calcext:value-type="currency">
            <text:p>€ 3.605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64" calcext:value-type="float">
            <text:p>10464</text:p>
          </table:table-cell>
          <table:table-cell office:value-type="currency" office:currency="EUR" office:value="295.5" calcext:value-type="currency">
            <text:p>€ 295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67" calcext:value-type="float">
            <text:p>1046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69" calcext:value-type="float">
            <text:p>1046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82" calcext:value-type="float">
            <text:p>1048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86" calcext:value-type="float">
            <text:p>1048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87" calcext:value-type="float">
            <text:p>10487</text:p>
          </table:table-cell>
          <table:table-cell office:value-type="currency" office:currency="EUR" office:value="177.3" calcext:value-type="currency">
            <text:p>€ 177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97" calcext:value-type="float">
            <text:p>10497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498" calcext:value-type="float">
            <text:p>10498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00" calcext:value-type="float">
            <text:p>1050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01" calcext:value-type="float">
            <text:p>1050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20" calcext:value-type="float">
            <text:p>10520</text:p>
          </table:table-cell>
          <table:table-cell office:value-type="currency" office:currency="EUR" office:value="13711.2" calcext:value-type="currency">
            <text:p>€ 13.711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27" calcext:value-type="float">
            <text:p>1052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36" calcext:value-type="float">
            <text:p>10536</text:p>
          </table:table-cell>
          <table:table-cell office:value-type="currency" office:currency="EUR" office:value="709.2" calcext:value-type="currency">
            <text:p>€ 709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55" calcext:value-type="float">
            <text:p>10555</text:p>
          </table:table-cell>
          <table:table-cell office:value-type="currency" office:currency="EUR" office:value="4787.1" calcext:value-type="currency">
            <text:p>€ 4.787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60" calcext:value-type="float">
            <text:p>10560</text:p>
          </table:table-cell>
          <table:table-cell office:value-type="currency" office:currency="EUR" office:value="2600.4" calcext:value-type="currency">
            <text:p>€ 2.600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62" calcext:value-type="float">
            <text:p>10562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78" calcext:value-type="float">
            <text:p>1057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85" calcext:value-type="float">
            <text:p>10585</text:p>
          </table:table-cell>
          <table:table-cell office:value-type="currency" office:currency="EUR" office:value="2245.8" calcext:value-type="currency">
            <text:p>€ 2.245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88" calcext:value-type="float">
            <text:p>10588</text:p>
          </table:table-cell>
          <table:table-cell office:value-type="currency" office:currency="EUR" office:value="2127.6" calcext:value-type="currency">
            <text:p>€ 2.127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594" calcext:value-type="float">
            <text:p>1059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638" calcext:value-type="float">
            <text:p>10638</text:p>
          </table:table-cell>
          <table:table-cell office:value-type="currency" office:currency="EUR" office:value="3664.2" calcext:value-type="currency">
            <text:p>€ 3.664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647" calcext:value-type="float">
            <text:p>10647</text:p>
          </table:table-cell>
          <table:table-cell office:value-type="currency" office:currency="EUR" office:value="1182" calcext:value-type="currency">
            <text:p>€ 1.182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671" calcext:value-type="float">
            <text:p>10671</text:p>
          </table:table-cell>
          <table:table-cell office:value-type="currency" office:currency="EUR" office:value="531.9" calcext:value-type="currency">
            <text:p>€ 531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693" calcext:value-type="float">
            <text:p>10693</text:p>
          </table:table-cell>
          <table:table-cell office:value-type="currency" office:currency="EUR" office:value="1182" calcext:value-type="currency">
            <text:p>€ 1.182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718" calcext:value-type="float">
            <text:p>10718</text:p>
          </table:table-cell>
          <table:table-cell office:value-type="currency" office:currency="EUR" office:value="11760.9" calcext:value-type="currency">
            <text:p>€ 11.760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726" calcext:value-type="float">
            <text:p>10726</text:p>
          </table:table-cell>
          <table:table-cell office:value-type="currency" office:currency="EUR" office:value="3605.1" calcext:value-type="currency">
            <text:p>€ 3.605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755" calcext:value-type="float">
            <text:p>1075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766" calcext:value-type="float">
            <text:p>10766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784" calcext:value-type="float">
            <text:p>1078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809" calcext:value-type="float">
            <text:p>10809</text:p>
          </table:table-cell>
          <table:table-cell office:value-type="currency" office:currency="EUR" office:value="274.12" calcext:value-type="currency">
            <text:p>€ 274,12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825" calcext:value-type="float">
            <text:p>10825</text:p>
          </table:table-cell>
          <table:table-cell office:value-type="currency" office:currency="EUR" office:value="709.2" calcext:value-type="currency">
            <text:p>€ 709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826" calcext:value-type="float">
            <text:p>1082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828" calcext:value-type="float">
            <text:p>10828</text:p>
          </table:table-cell>
          <table:table-cell office:value-type="currency" office:currency="EUR" office:value="2600.4" calcext:value-type="currency">
            <text:p>€ 2.600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847" calcext:value-type="float">
            <text:p>10847</text:p>
          </table:table-cell>
          <table:table-cell office:value-type="currency" office:currency="EUR" office:value="3309.6" calcext:value-type="currency">
            <text:p>€ 3.309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848" calcext:value-type="float">
            <text:p>1084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901" calcext:value-type="float">
            <text:p>10901</text:p>
          </table:table-cell>
          <table:table-cell office:value-type="currency" office:currency="EUR" office:value="2895.9" calcext:value-type="currency">
            <text:p>€ 2.895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0979" calcext:value-type="float">
            <text:p>10979</text:p>
          </table:table-cell>
          <table:table-cell office:value-type="currency" office:currency="EUR" office:value="1063.8" calcext:value-type="currency">
            <text:p>€ 1.06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005" calcext:value-type="float">
            <text:p>1100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011" calcext:value-type="float">
            <text:p>11011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015" calcext:value-type="float">
            <text:p>1101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023" calcext:value-type="float">
            <text:p>1102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067" calcext:value-type="float">
            <text:p>11067</text:p>
          </table:table-cell>
          <table:table-cell office:value-type="currency" office:currency="EUR" office:value="5850.9" calcext:value-type="currency">
            <text:p>€ 5.850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068" calcext:value-type="float">
            <text:p>11068</text:p>
          </table:table-cell>
          <table:table-cell office:value-type="currency" office:currency="EUR" office:value="13533.9" calcext:value-type="currency">
            <text:p>€ 13.533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092" calcext:value-type="float">
            <text:p>11092</text:p>
          </table:table-cell>
          <table:table-cell office:value-type="currency" office:currency="EUR" office:value="5732.7" calcext:value-type="currency">
            <text:p>€ 5.732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137" calcext:value-type="float">
            <text:p>11137</text:p>
          </table:table-cell>
          <table:table-cell office:value-type="currency" office:currency="EUR" office:value="10697.1" calcext:value-type="currency">
            <text:p>€ 10.697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143" calcext:value-type="float">
            <text:p>11143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145" calcext:value-type="float">
            <text:p>11145</text:p>
          </table:table-cell>
          <table:table-cell office:value-type="currency" office:currency="EUR" office:value="1359.3" calcext:value-type="currency">
            <text:p>€ 1.359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154" calcext:value-type="float">
            <text:p>1115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157" calcext:value-type="float">
            <text:p>1115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06" calcext:value-type="float">
            <text:p>11206</text:p>
          </table:table-cell>
          <table:table-cell office:value-type="currency" office:currency="EUR" office:value="16016.1" calcext:value-type="currency">
            <text:p>€ 16.016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14" calcext:value-type="float">
            <text:p>11214</text:p>
          </table:table-cell>
          <table:table-cell office:value-type="currency" office:currency="EUR" office:value="1595.7" calcext:value-type="currency">
            <text:p>€ 1.595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23" calcext:value-type="float">
            <text:p>11223</text:p>
          </table:table-cell>
          <table:table-cell office:value-type="currency" office:currency="EUR" office:value="13356.6" calcext:value-type="currency">
            <text:p>€ 13.356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69" calcext:value-type="float">
            <text:p>1126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76" calcext:value-type="float">
            <text:p>11276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77" calcext:value-type="float">
            <text:p>11277</text:p>
          </table:table-cell>
          <table:table-cell office:value-type="currency" office:currency="EUR" office:value="1832.1" calcext:value-type="currency">
            <text:p>€ 1.832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85" calcext:value-type="float">
            <text:p>11285</text:p>
          </table:table-cell>
          <table:table-cell office:value-type="currency" office:currency="EUR" office:value="2124.43" calcext:value-type="currency">
            <text:p>€ 2.124,43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92" calcext:value-type="float">
            <text:p>1129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94" calcext:value-type="float">
            <text:p>11294</text:p>
          </table:table-cell>
          <table:table-cell office:value-type="currency" office:currency="EUR" office:value="1004.7" calcext:value-type="currency">
            <text:p>€ 1.004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96" calcext:value-type="float">
            <text:p>1129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297" calcext:value-type="float">
            <text:p>11297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309" calcext:value-type="float">
            <text:p>1130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310" calcext:value-type="float">
            <text:p>1131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332" calcext:value-type="float">
            <text:p>1133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349" calcext:value-type="float">
            <text:p>11349</text:p>
          </table:table-cell>
          <table:table-cell office:value-type="currency" office:currency="EUR" office:value="1004.7" calcext:value-type="currency">
            <text:p>€ 1.004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388" calcext:value-type="float">
            <text:p>11388</text:p>
          </table:table-cell>
          <table:table-cell office:value-type="currency" office:currency="EUR" office:value="472.8" calcext:value-type="currency">
            <text:p>€ 472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393" calcext:value-type="float">
            <text:p>11393</text:p>
          </table:table-cell>
          <table:table-cell office:value-type="currency" office:currency="EUR" office:value="768.3" calcext:value-type="currency">
            <text:p>€ 768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397" calcext:value-type="float">
            <text:p>11397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404" calcext:value-type="float">
            <text:p>1140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444" calcext:value-type="float">
            <text:p>11444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481" calcext:value-type="float">
            <text:p>11481</text:p>
          </table:table-cell>
          <table:table-cell office:value-type="currency" office:currency="EUR" office:value="650.1" calcext:value-type="currency">
            <text:p>€ 650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496" calcext:value-type="float">
            <text:p>11496</text:p>
          </table:table-cell>
          <table:table-cell office:value-type="currency" office:currency="EUR" office:value="3191.4" calcext:value-type="currency">
            <text:p>€ 3.191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499" calcext:value-type="float">
            <text:p>11499</text:p>
          </table:table-cell>
          <table:table-cell office:value-type="currency" office:currency="EUR" office:value="1063.8" calcext:value-type="currency">
            <text:p>€ 1.06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501" calcext:value-type="float">
            <text:p>11501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507" calcext:value-type="float">
            <text:p>11507</text:p>
          </table:table-cell>
          <table:table-cell office:value-type="currency" office:currency="EUR" office:value="3427.8" calcext:value-type="currency">
            <text:p>€ 3.427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521" calcext:value-type="float">
            <text:p>11521</text:p>
          </table:table-cell>
          <table:table-cell office:value-type="currency" office:currency="EUR" office:value="12292.8" calcext:value-type="currency">
            <text:p>€ 12.292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522" calcext:value-type="float">
            <text:p>1152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534" calcext:value-type="float">
            <text:p>11534</text:p>
          </table:table-cell>
          <table:table-cell office:value-type="currency" office:currency="EUR" office:value="650.1" calcext:value-type="currency">
            <text:p>€ 650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585" calcext:value-type="float">
            <text:p>11585</text:p>
          </table:table-cell>
          <table:table-cell office:value-type="currency" office:currency="EUR" office:value="472.8" calcext:value-type="currency">
            <text:p>€ 472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592" calcext:value-type="float">
            <text:p>11592</text:p>
          </table:table-cell>
          <table:table-cell office:value-type="currency" office:currency="EUR" office:value="177.3" calcext:value-type="currency">
            <text:p>€ 177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604" calcext:value-type="float">
            <text:p>11604</text:p>
          </table:table-cell>
          <table:table-cell office:value-type="currency" office:currency="EUR" office:value="5141.7" calcext:value-type="currency">
            <text:p>€ 5.141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606" calcext:value-type="float">
            <text:p>11606</text:p>
          </table:table-cell>
          <table:table-cell office:value-type="currency" office:currency="EUR" office:value="2009.4" calcext:value-type="currency">
            <text:p>€ 2.009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625" calcext:value-type="float">
            <text:p>11625</text:p>
          </table:table-cell>
          <table:table-cell office:value-type="currency" office:currency="EUR" office:value="945.6" calcext:value-type="currency">
            <text:p>€ 945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637" calcext:value-type="float">
            <text:p>11637</text:p>
          </table:table-cell>
          <table:table-cell office:value-type="currency" office:currency="EUR" office:value="2068.5" calcext:value-type="currency">
            <text:p>€ 2.068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07" calcext:value-type="float">
            <text:p>1170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10" calcext:value-type="float">
            <text:p>11710</text:p>
          </table:table-cell>
          <table:table-cell office:value-type="currency" office:currency="EUR" office:value="13179.3" calcext:value-type="currency">
            <text:p>€ 13.179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13" calcext:value-type="float">
            <text:p>1171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18" calcext:value-type="float">
            <text:p>1171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28" calcext:value-type="float">
            <text:p>1172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59" calcext:value-type="float">
            <text:p>11759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65" calcext:value-type="float">
            <text:p>1176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84" calcext:value-type="float">
            <text:p>11784</text:p>
          </table:table-cell>
          <table:table-cell office:value-type="currency" office:currency="EUR" office:value="12351.9" calcext:value-type="currency">
            <text:p>€ 12.351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89" calcext:value-type="float">
            <text:p>1178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90" calcext:value-type="float">
            <text:p>1179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797" calcext:value-type="float">
            <text:p>1179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815" calcext:value-type="float">
            <text:p>11815</text:p>
          </table:table-cell>
          <table:table-cell office:value-type="currency" office:currency="EUR" office:value="1182" calcext:value-type="currency">
            <text:p>€ 1.182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820" calcext:value-type="float">
            <text:p>11820</text:p>
          </table:table-cell>
          <table:table-cell office:value-type="currency" office:currency="EUR" office:value="12411" calcext:value-type="currency">
            <text:p>€ 12.411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821" calcext:value-type="float">
            <text:p>1182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851" calcext:value-type="float">
            <text:p>1185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859" calcext:value-type="float">
            <text:p>1185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880" calcext:value-type="float">
            <text:p>11880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881" calcext:value-type="float">
            <text:p>1188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922" calcext:value-type="float">
            <text:p>1192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957" calcext:value-type="float">
            <text:p>1195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985" calcext:value-type="float">
            <text:p>1198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988" calcext:value-type="float">
            <text:p>1198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1994" calcext:value-type="float">
            <text:p>11994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currency" office:currency="EUR" office:value="13002" calcext:value-type="currency">
            <text:p>€ 13.002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041" calcext:value-type="float">
            <text:p>12041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052" calcext:value-type="float">
            <text:p>12052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055" calcext:value-type="float">
            <text:p>12055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060" calcext:value-type="float">
            <text:p>12060</text:p>
          </table:table-cell>
          <table:table-cell office:value-type="currency" office:currency="EUR" office:value="13593" calcext:value-type="currency">
            <text:p>€ 13.593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067" calcext:value-type="float">
            <text:p>12067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084" calcext:value-type="float">
            <text:p>1208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097" calcext:value-type="float">
            <text:p>12097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110" calcext:value-type="float">
            <text:p>12110</text:p>
          </table:table-cell>
          <table:table-cell office:value-type="currency" office:currency="EUR" office:value="12351.9" calcext:value-type="currency">
            <text:p>€ 12.351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112" calcext:value-type="float">
            <text:p>1211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128" calcext:value-type="float">
            <text:p>1212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136" calcext:value-type="float">
            <text:p>1213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152" calcext:value-type="float">
            <text:p>1215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164" calcext:value-type="float">
            <text:p>12164</text:p>
          </table:table-cell>
          <table:table-cell office:value-type="currency" office:currency="EUR" office:value="354.6" calcext:value-type="currency">
            <text:p>€ 354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179" calcext:value-type="float">
            <text:p>1217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193" calcext:value-type="float">
            <text:p>1219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01" calcext:value-type="float">
            <text:p>1220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06" calcext:value-type="float">
            <text:p>1220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07" calcext:value-type="float">
            <text:p>12207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15" calcext:value-type="float">
            <text:p>12215</text:p>
          </table:table-cell>
          <table:table-cell office:value-type="currency" office:currency="EUR" office:value="4196.1" calcext:value-type="currency">
            <text:p>€ 4.196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25" calcext:value-type="float">
            <text:p>1222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26" calcext:value-type="float">
            <text:p>1222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31" calcext:value-type="float">
            <text:p>1223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34" calcext:value-type="float">
            <text:p>12234</text:p>
          </table:table-cell>
          <table:table-cell office:value-type="currency" office:currency="EUR" office:value="2245.8" calcext:value-type="currency">
            <text:p>€ 2.245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71" calcext:value-type="float">
            <text:p>12271</text:p>
          </table:table-cell>
          <table:table-cell office:value-type="currency" office:currency="EUR" office:value="650.1" calcext:value-type="currency">
            <text:p>€ 650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86" calcext:value-type="float">
            <text:p>1228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88" calcext:value-type="float">
            <text:p>1228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297" calcext:value-type="float">
            <text:p>12297</text:p>
          </table:table-cell>
          <table:table-cell office:value-type="currency" office:currency="EUR" office:value="1300.2" calcext:value-type="currency">
            <text:p>€ 1.300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305" calcext:value-type="float">
            <text:p>12305</text:p>
          </table:table-cell>
          <table:table-cell office:value-type="currency" office:currency="EUR" office:value="1832.1" calcext:value-type="currency">
            <text:p>€ 1.832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320" calcext:value-type="float">
            <text:p>12320</text:p>
          </table:table-cell>
          <table:table-cell office:value-type="currency" office:currency="EUR" office:value="16016.1" calcext:value-type="currency">
            <text:p>€ 16.016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360" calcext:value-type="float">
            <text:p>1236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383" calcext:value-type="float">
            <text:p>12383</text:p>
          </table:table-cell>
          <table:table-cell office:value-type="currency" office:currency="EUR" office:value="12351.9" calcext:value-type="currency">
            <text:p>€ 12.351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04" calcext:value-type="float">
            <text:p>12404</text:p>
          </table:table-cell>
          <table:table-cell office:value-type="currency" office:currency="EUR" office:value="15838.8" calcext:value-type="currency">
            <text:p>€ 15.838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05" calcext:value-type="float">
            <text:p>1240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08" calcext:value-type="float">
            <text:p>1240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24" calcext:value-type="float">
            <text:p>12424</text:p>
          </table:table-cell>
          <table:table-cell office:value-type="currency" office:currency="EUR" office:value="13533.9" calcext:value-type="currency">
            <text:p>€ 13.533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27" calcext:value-type="float">
            <text:p>12427</text:p>
          </table:table-cell>
          <table:table-cell office:value-type="currency" office:currency="EUR" office:value="6628.55" calcext:value-type="currency">
            <text:p>€ 6.628,55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29" calcext:value-type="float">
            <text:p>12429</text:p>
          </table:table-cell>
          <table:table-cell office:value-type="currency" office:currency="EUR" office:value="1950.3" calcext:value-type="currency">
            <text:p>€ 1.950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66" calcext:value-type="float">
            <text:p>12466</text:p>
          </table:table-cell>
          <table:table-cell office:value-type="currency" office:currency="EUR" office:value="2482.2" calcext:value-type="currency">
            <text:p>€ 2.482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69" calcext:value-type="float">
            <text:p>12469</text:p>
          </table:table-cell>
          <table:table-cell office:value-type="currency" office:currency="EUR" office:value="2659.5" calcext:value-type="currency">
            <text:p>€ 2.659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91" calcext:value-type="float">
            <text:p>12491</text:p>
          </table:table-cell>
          <table:table-cell office:value-type="currency" office:currency="EUR" office:value="2009.4" calcext:value-type="currency">
            <text:p>€ 2.009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94" calcext:value-type="float">
            <text:p>12494</text:p>
          </table:table-cell>
          <table:table-cell office:value-type="currency" office:currency="EUR" office:value="1654.8" calcext:value-type="currency">
            <text:p>€ 1.654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496" calcext:value-type="float">
            <text:p>12496</text:p>
          </table:table-cell>
          <table:table-cell office:value-type="currency" office:currency="EUR" office:value="1773" calcext:value-type="currency">
            <text:p>€ 1.773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502" calcext:value-type="float">
            <text:p>12502</text:p>
          </table:table-cell>
          <table:table-cell office:value-type="currency" office:currency="EUR" office:value="5614.5" calcext:value-type="currency">
            <text:p>€ 5.614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504" calcext:value-type="float">
            <text:p>1250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510" calcext:value-type="float">
            <text:p>12510</text:p>
          </table:table-cell>
          <table:table-cell office:value-type="currency" office:currency="EUR" office:value="2304.9" calcext:value-type="currency">
            <text:p>€ 2.30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540" calcext:value-type="float">
            <text:p>1254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555" calcext:value-type="float">
            <text:p>12555</text:p>
          </table:table-cell>
          <table:table-cell office:value-type="currency" office:currency="EUR" office:value="1004.7" calcext:value-type="currency">
            <text:p>€ 1.004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558" calcext:value-type="float">
            <text:p>12558</text:p>
          </table:table-cell>
          <table:table-cell office:value-type="currency" office:currency="EUR" office:value="2836.8" calcext:value-type="currency">
            <text:p>€ 2.836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583" calcext:value-type="float">
            <text:p>1258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593" calcext:value-type="float">
            <text:p>1259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604" calcext:value-type="float">
            <text:p>1260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651" calcext:value-type="float">
            <text:p>12651</text:p>
          </table:table-cell>
          <table:table-cell office:value-type="currency" office:currency="EUR" office:value="9928.8" calcext:value-type="currency">
            <text:p>€ 9.928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664" calcext:value-type="float">
            <text:p>12664</text:p>
          </table:table-cell>
          <table:table-cell office:value-type="currency" office:currency="EUR" office:value="3900.6" calcext:value-type="currency">
            <text:p>€ 3.900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670" calcext:value-type="float">
            <text:p>1267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672" calcext:value-type="float">
            <text:p>1267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05" calcext:value-type="float">
            <text:p>12705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15" calcext:value-type="float">
            <text:p>12715</text:p>
          </table:table-cell>
          <table:table-cell office:value-type="currency" office:currency="EUR" office:value="13770.3" calcext:value-type="currency">
            <text:p>€ 13.770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49" calcext:value-type="float">
            <text:p>1274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55" calcext:value-type="float">
            <text:p>12755</text:p>
          </table:table-cell>
          <table:table-cell office:value-type="currency" office:currency="EUR" office:value="13888.5" calcext:value-type="currency">
            <text:p>€ 13.888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67" calcext:value-type="float">
            <text:p>12767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74" calcext:value-type="float">
            <text:p>1277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82" calcext:value-type="float">
            <text:p>1278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791" calcext:value-type="float">
            <text:p>12791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23" calcext:value-type="float">
            <text:p>12823</text:p>
          </table:table-cell>
          <table:table-cell office:value-type="currency" office:currency="EUR" office:value="12233.7" calcext:value-type="currency">
            <text:p>€ 12.233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25" calcext:value-type="float">
            <text:p>12825</text:p>
          </table:table-cell>
          <table:table-cell office:value-type="currency" office:currency="EUR" office:value="13511.14" calcext:value-type="currency">
            <text:p>€ 13.511,14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31" calcext:value-type="float">
            <text:p>1283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37" calcext:value-type="float">
            <text:p>12837</text:p>
          </table:table-cell>
          <table:table-cell office:value-type="currency" office:currency="EUR" office:value="4728" calcext:value-type="currency">
            <text:p>€ 4.728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53" calcext:value-type="float">
            <text:p>12853</text:p>
          </table:table-cell>
          <table:table-cell office:value-type="currency" office:currency="EUR" office:value="10047" calcext:value-type="currency">
            <text:p>€ 10.047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56" calcext:value-type="float">
            <text:p>12856</text:p>
          </table:table-cell>
          <table:table-cell office:value-type="currency" office:currency="EUR" office:value="827.4" calcext:value-type="currency">
            <text:p>€ 827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72" calcext:value-type="float">
            <text:p>12872</text:p>
          </table:table-cell>
          <table:table-cell office:value-type="currency" office:currency="EUR" office:value="14715.9" calcext:value-type="currency">
            <text:p>€ 14.715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75" calcext:value-type="float">
            <text:p>1287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889" calcext:value-type="float">
            <text:p>12889</text:p>
          </table:table-cell>
          <table:table-cell office:value-type="currency" office:currency="EUR" office:value="13888.5" calcext:value-type="currency">
            <text:p>€ 13.888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929" calcext:value-type="float">
            <text:p>12929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939" calcext:value-type="float">
            <text:p>12939</text:p>
          </table:table-cell>
          <table:table-cell office:value-type="currency" office:currency="EUR" office:value="10992.6" calcext:value-type="currency">
            <text:p>€ 10.992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943" calcext:value-type="float">
            <text:p>1294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949" calcext:value-type="float">
            <text:p>1294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956" calcext:value-type="float">
            <text:p>1295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965" calcext:value-type="float">
            <text:p>12965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2998" calcext:value-type="float">
            <text:p>1299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02" calcext:value-type="float">
            <text:p>13002</text:p>
          </table:table-cell>
          <table:table-cell office:value-type="currency" office:currency="EUR" office:value="3605.1" calcext:value-type="currency">
            <text:p>€ 3.605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03" calcext:value-type="float">
            <text:p>1300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07" calcext:value-type="float">
            <text:p>13007</text:p>
          </table:table-cell>
          <table:table-cell office:value-type="currency" office:currency="EUR" office:value="2600.4" calcext:value-type="currency">
            <text:p>€ 2.600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11" calcext:value-type="float">
            <text:p>1301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12" calcext:value-type="float">
            <text:p>13012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13" calcext:value-type="float">
            <text:p>13013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30" calcext:value-type="float">
            <text:p>1303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32" calcext:value-type="float">
            <text:p>13032</text:p>
          </table:table-cell>
          <table:table-cell office:value-type="currency" office:currency="EUR" office:value="5141.7" calcext:value-type="currency">
            <text:p>€ 5.141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42" calcext:value-type="float">
            <text:p>13042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43" calcext:value-type="float">
            <text:p>13043</text:p>
          </table:table-cell>
          <table:table-cell office:value-type="currency" office:currency="EUR" office:value="827.4" calcext:value-type="currency">
            <text:p>€ 827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44" calcext:value-type="float">
            <text:p>1304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45" calcext:value-type="float">
            <text:p>13045</text:p>
          </table:table-cell>
          <table:table-cell office:value-type="currency" office:currency="EUR" office:value="13652.1" calcext:value-type="currency">
            <text:p>€ 13.652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46" calcext:value-type="float">
            <text:p>1304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47" calcext:value-type="float">
            <text:p>1304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49" calcext:value-type="float">
            <text:p>1304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50" calcext:value-type="float">
            <text:p>1305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59" calcext:value-type="float">
            <text:p>1305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61" calcext:value-type="float">
            <text:p>13061</text:p>
          </table:table-cell>
          <table:table-cell office:value-type="currency" office:currency="EUR" office:value="6817.8" calcext:value-type="currency">
            <text:p>€ 6.817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62" calcext:value-type="float">
            <text:p>13062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68" calcext:value-type="float">
            <text:p>1306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73" calcext:value-type="float">
            <text:p>1307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86" calcext:value-type="float">
            <text:p>1308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88" calcext:value-type="float">
            <text:p>13088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089" calcext:value-type="float">
            <text:p>13089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105" calcext:value-type="float">
            <text:p>1310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108" calcext:value-type="float">
            <text:p>13108</text:p>
          </table:table-cell>
          <table:table-cell office:value-type="currency" office:currency="EUR" office:value="1950.3" calcext:value-type="currency">
            <text:p>€ 1.950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112" calcext:value-type="float">
            <text:p>13112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145" calcext:value-type="float">
            <text:p>13145</text:p>
          </table:table-cell>
          <table:table-cell office:value-type="currency" office:currency="EUR" office:value="2127.6" calcext:value-type="currency">
            <text:p>€ 2.127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152" calcext:value-type="float">
            <text:p>13152</text:p>
          </table:table-cell>
          <table:table-cell office:value-type="currency" office:currency="EUR" office:value="1063.8" calcext:value-type="currency">
            <text:p>€ 1.06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154" calcext:value-type="float">
            <text:p>13154</text:p>
          </table:table-cell>
          <table:table-cell office:value-type="currency" office:currency="EUR" office:value="945.6" calcext:value-type="currency">
            <text:p>€ 945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183" calcext:value-type="float">
            <text:p>13183</text:p>
          </table:table-cell>
          <table:table-cell office:value-type="currency" office:currency="EUR" office:value="2777.7" calcext:value-type="currency">
            <text:p>€ 2.777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197" calcext:value-type="float">
            <text:p>1319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12" calcext:value-type="float">
            <text:p>13212</text:p>
          </table:table-cell>
          <table:table-cell office:value-type="currency" office:currency="EUR" office:value="14479.5" calcext:value-type="currency">
            <text:p>€ 14.479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32" calcext:value-type="float">
            <text:p>1323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38" calcext:value-type="float">
            <text:p>13238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42" calcext:value-type="float">
            <text:p>13242</text:p>
          </table:table-cell>
          <table:table-cell office:value-type="currency" office:currency="EUR" office:value="15661.5" calcext:value-type="currency">
            <text:p>€ 15.661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47" calcext:value-type="float">
            <text:p>1324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52" calcext:value-type="float">
            <text:p>1325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55" calcext:value-type="float">
            <text:p>13255</text:p>
          </table:table-cell>
          <table:table-cell office:value-type="currency" office:currency="EUR" office:value="1063.8" calcext:value-type="currency">
            <text:p>€ 1.06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58" calcext:value-type="float">
            <text:p>1325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268" calcext:value-type="float">
            <text:p>1326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320" calcext:value-type="float">
            <text:p>1332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326" calcext:value-type="float">
            <text:p>1332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355" calcext:value-type="float">
            <text:p>1335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368" calcext:value-type="float">
            <text:p>1336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369" calcext:value-type="float">
            <text:p>13369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403" calcext:value-type="float">
            <text:p>13403</text:p>
          </table:table-cell>
          <table:table-cell office:value-type="currency" office:currency="EUR" office:value="2836.8" calcext:value-type="currency">
            <text:p>€ 2.836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442" calcext:value-type="float">
            <text:p>13442</text:p>
          </table:table-cell>
          <table:table-cell office:value-type="currency" office:currency="EUR" office:value="3782.4" calcext:value-type="currency">
            <text:p>€ 3.782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450" calcext:value-type="float">
            <text:p>13450</text:p>
          </table:table-cell>
          <table:table-cell office:value-type="currency" office:currency="EUR" office:value="6855.6" calcext:value-type="currency">
            <text:p>€ 6.855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460" calcext:value-type="float">
            <text:p>1346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465" calcext:value-type="float">
            <text:p>1346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02" calcext:value-type="float">
            <text:p>1350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05" calcext:value-type="float">
            <text:p>13505</text:p>
          </table:table-cell>
          <table:table-cell office:value-type="currency" office:currency="EUR" office:value="2895.9" calcext:value-type="currency">
            <text:p>€ 2.895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08" calcext:value-type="float">
            <text:p>13508</text:p>
          </table:table-cell>
          <table:table-cell office:value-type="currency" office:currency="EUR" office:value="13947.6" calcext:value-type="currency">
            <text:p>€ 13.947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11" calcext:value-type="float">
            <text:p>1351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19" calcext:value-type="float">
            <text:p>13519</text:p>
          </table:table-cell>
          <table:table-cell office:value-type="currency" office:currency="EUR" office:value="13415.7" calcext:value-type="currency">
            <text:p>€ 13.415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45" calcext:value-type="float">
            <text:p>13545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48" calcext:value-type="float">
            <text:p>1354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49" calcext:value-type="float">
            <text:p>13549</text:p>
          </table:table-cell>
          <table:table-cell office:value-type="currency" office:currency="EUR" office:value="3427.8" calcext:value-type="currency">
            <text:p>€ 3.427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60" calcext:value-type="float">
            <text:p>13560</text:p>
          </table:table-cell>
          <table:table-cell office:value-type="currency" office:currency="EUR" office:value="3191.4" calcext:value-type="currency">
            <text:p>€ 3.191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63" calcext:value-type="float">
            <text:p>1356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71" calcext:value-type="float">
            <text:p>1357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579" calcext:value-type="float">
            <text:p>13579</text:p>
          </table:table-cell>
          <table:table-cell office:value-type="currency" office:currency="EUR" office:value="12470.1" calcext:value-type="currency">
            <text:p>€ 12.470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616" calcext:value-type="float">
            <text:p>13616</text:p>
          </table:table-cell>
          <table:table-cell office:value-type="currency" office:currency="EUR" office:value="1182" calcext:value-type="currency">
            <text:p>€ 1.182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628" calcext:value-type="float">
            <text:p>13628</text:p>
          </table:table-cell>
          <table:table-cell office:value-type="currency" office:currency="EUR" office:value="11229" calcext:value-type="currency">
            <text:p>€ 11.229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633" calcext:value-type="float">
            <text:p>1363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642" calcext:value-type="float">
            <text:p>13642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656" calcext:value-type="float">
            <text:p>13656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697" calcext:value-type="float">
            <text:p>13697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717" calcext:value-type="float">
            <text:p>13717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722" calcext:value-type="float">
            <text:p>13722</text:p>
          </table:table-cell>
          <table:table-cell office:value-type="currency" office:currency="EUR" office:value="1832.1" calcext:value-type="currency">
            <text:p>€ 1.832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730" calcext:value-type="float">
            <text:p>1373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760" calcext:value-type="float">
            <text:p>13760</text:p>
          </table:table-cell>
          <table:table-cell office:value-type="currency" office:currency="EUR" office:value="2423.1" calcext:value-type="currency">
            <text:p>€ 2.42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779" calcext:value-type="float">
            <text:p>13779</text:p>
          </table:table-cell>
          <table:table-cell office:value-type="currency" office:currency="EUR" office:value="827.4" calcext:value-type="currency">
            <text:p>€ 827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782" calcext:value-type="float">
            <text:p>13782</text:p>
          </table:table-cell>
          <table:table-cell office:value-type="currency" office:currency="EUR" office:value="3191.4" calcext:value-type="currency">
            <text:p>€ 3.191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790" calcext:value-type="float">
            <text:p>13790</text:p>
          </table:table-cell>
          <table:table-cell office:value-type="currency" office:currency="EUR" office:value="118.2" calcext:value-type="currency">
            <text:p>€ 118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793" calcext:value-type="float">
            <text:p>13793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814" calcext:value-type="float">
            <text:p>1381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820" calcext:value-type="float">
            <text:p>13820</text:p>
          </table:table-cell>
          <table:table-cell office:value-type="currency" office:currency="EUR" office:value="3427.8" calcext:value-type="currency">
            <text:p>€ 3.427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823" calcext:value-type="float">
            <text:p>13823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868" calcext:value-type="float">
            <text:p>1386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904" calcext:value-type="float">
            <text:p>13904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927" calcext:value-type="float">
            <text:p>13927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942" calcext:value-type="float">
            <text:p>1394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980" calcext:value-type="float">
            <text:p>13980</text:p>
          </table:table-cell>
          <table:table-cell office:value-type="currency" office:currency="EUR" office:value="7919.4" calcext:value-type="currency">
            <text:p>€ 7.919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3995" calcext:value-type="float">
            <text:p>1399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001" calcext:value-type="float">
            <text:p>14001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010" calcext:value-type="float">
            <text:p>14010</text:p>
          </table:table-cell>
          <table:table-cell office:value-type="currency" office:currency="EUR" office:value="4077.9" calcext:value-type="currency">
            <text:p>€ 4.077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012" calcext:value-type="float">
            <text:p>1401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042" calcext:value-type="float">
            <text:p>14042</text:p>
          </table:table-cell>
          <table:table-cell office:value-type="currency" office:currency="EUR" office:value="15366" calcext:value-type="currency">
            <text:p>€ 15.366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043" calcext:value-type="float">
            <text:p>14043</text:p>
          </table:table-cell>
          <table:table-cell office:value-type="currency" office:currency="EUR" office:value="6087.3" calcext:value-type="currency">
            <text:p>€ 6.087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046" calcext:value-type="float">
            <text:p>1404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058" calcext:value-type="float">
            <text:p>14058</text:p>
          </table:table-cell>
          <table:table-cell office:value-type="currency" office:currency="EUR" office:value="2186.7" calcext:value-type="currency">
            <text:p>€ 2.186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075" calcext:value-type="float">
            <text:p>14075</text:p>
          </table:table-cell>
          <table:table-cell office:value-type="currency" office:currency="EUR" office:value="236.4" calcext:value-type="currency">
            <text:p>€ 236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150" calcext:value-type="float">
            <text:p>14150</text:p>
          </table:table-cell>
          <table:table-cell office:value-type="currency" office:currency="EUR" office:value="13297.5" calcext:value-type="currency">
            <text:p>€ 13.297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152" calcext:value-type="float">
            <text:p>14152</text:p>
          </table:table-cell>
          <table:table-cell office:value-type="currency" office:currency="EUR" office:value="1773" calcext:value-type="currency">
            <text:p>€ 1.773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174" calcext:value-type="float">
            <text:p>14174</text:p>
          </table:table-cell>
          <table:table-cell office:value-type="currency" office:currency="EUR" office:value="3289.44" calcext:value-type="currency">
            <text:p>€ 3.289,44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181" calcext:value-type="float">
            <text:p>1418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184" calcext:value-type="float">
            <text:p>1418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204" calcext:value-type="float">
            <text:p>14204</text:p>
          </table:table-cell>
          <table:table-cell office:value-type="currency" office:currency="EUR" office:value="1241.1" calcext:value-type="currency">
            <text:p>€ 1.241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207" calcext:value-type="float">
            <text:p>14207</text:p>
          </table:table-cell>
          <table:table-cell office:value-type="currency" office:currency="EUR" office:value="12883.8" calcext:value-type="currency">
            <text:p>€ 12.88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263" calcext:value-type="float">
            <text:p>14263</text:p>
          </table:table-cell>
          <table:table-cell office:value-type="currency" office:currency="EUR" office:value="6973.8" calcext:value-type="currency">
            <text:p>€ 6.973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267" calcext:value-type="float">
            <text:p>14267</text:p>
          </table:table-cell>
          <table:table-cell office:value-type="currency" office:currency="EUR" office:value="413.7" calcext:value-type="currency">
            <text:p>€ 413,7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283" calcext:value-type="float">
            <text:p>1428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353" calcext:value-type="float">
            <text:p>14353</text:p>
          </table:table-cell>
          <table:table-cell office:value-type="currency" office:currency="EUR" office:value="10578.9" calcext:value-type="currency">
            <text:p>€ 10.578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354" calcext:value-type="float">
            <text:p>14354</text:p>
          </table:table-cell>
          <table:table-cell office:value-type="currency" office:currency="EUR" office:value="10933.5" calcext:value-type="currency">
            <text:p>€ 10.933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367" calcext:value-type="float">
            <text:p>14367</text:p>
          </table:table-cell>
          <table:table-cell office:value-type="currency" office:currency="EUR" office:value="10638" calcext:value-type="currency">
            <text:p>€ 10.638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407" calcext:value-type="float">
            <text:p>14407</text:p>
          </table:table-cell>
          <table:table-cell office:value-type="currency" office:currency="EUR" office:value="472.8" calcext:value-type="currency">
            <text:p>€ 472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409" calcext:value-type="float">
            <text:p>14409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462" calcext:value-type="float">
            <text:p>14462</text:p>
          </table:table-cell>
          <table:table-cell office:value-type="currency" office:currency="EUR" office:value="3191.4" calcext:value-type="currency">
            <text:p>€ 3.191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463" calcext:value-type="float">
            <text:p>14463</text:p>
          </table:table-cell>
          <table:table-cell office:value-type="currency" office:currency="EUR" office:value="472.8" calcext:value-type="currency">
            <text:p>€ 472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485" calcext:value-type="float">
            <text:p>14485</text:p>
          </table:table-cell>
          <table:table-cell office:value-type="currency" office:currency="EUR" office:value="1241.1" calcext:value-type="currency">
            <text:p>€ 1.241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526" calcext:value-type="float">
            <text:p>14526</text:p>
          </table:table-cell>
          <table:table-cell office:value-type="currency" office:currency="EUR" office:value="13770.3" calcext:value-type="currency">
            <text:p>€ 13.770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559" calcext:value-type="float">
            <text:p>1455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564" calcext:value-type="float">
            <text:p>14564</text:p>
          </table:table-cell>
          <table:table-cell office:value-type="currency" office:currency="EUR" office:value="1773" calcext:value-type="currency">
            <text:p>€ 1.773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567" calcext:value-type="float">
            <text:p>1456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19" calcext:value-type="float">
            <text:p>1461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34" calcext:value-type="float">
            <text:p>14634</text:p>
          </table:table-cell>
          <table:table-cell office:value-type="currency" office:currency="EUR" office:value="945.6" calcext:value-type="currency">
            <text:p>€ 945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36" calcext:value-type="float">
            <text:p>14636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37" calcext:value-type="float">
            <text:p>14637</text:p>
          </table:table-cell>
          <table:table-cell office:value-type="currency" office:currency="EUR" office:value="1773" calcext:value-type="currency">
            <text:p>€ 1.773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38" calcext:value-type="float">
            <text:p>14638</text:p>
          </table:table-cell>
          <table:table-cell office:value-type="currency" office:currency="EUR" office:value="1832.1" calcext:value-type="currency">
            <text:p>€ 1.832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currency" office:currency="EUR" office:value="1576.19" calcext:value-type="currency">
            <text:p>€ 1.576,19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42" calcext:value-type="float">
            <text:p>1464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78" calcext:value-type="float">
            <text:p>1467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90" calcext:value-type="float">
            <text:p>14690</text:p>
          </table:table-cell>
          <table:table-cell office:value-type="currency" office:currency="EUR" office:value="21414.69" calcext:value-type="currency">
            <text:p>€ 21.414,69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694" calcext:value-type="float">
            <text:p>14694</text:p>
          </table:table-cell>
          <table:table-cell office:value-type="currency" office:currency="EUR" office:value="1122.9" calcext:value-type="currency">
            <text:p>€ 1.122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711" calcext:value-type="float">
            <text:p>1471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724" calcext:value-type="float">
            <text:p>14724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728" calcext:value-type="float">
            <text:p>14728</text:p>
          </table:table-cell>
          <table:table-cell office:value-type="currency" office:currency="EUR" office:value="827.4" calcext:value-type="currency">
            <text:p>€ 827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745" calcext:value-type="float">
            <text:p>1474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751" calcext:value-type="float">
            <text:p>1475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769" calcext:value-type="float">
            <text:p>14769</text:p>
          </table:table-cell>
          <table:table-cell office:value-type="currency" office:currency="EUR" office:value="13947.6" calcext:value-type="currency">
            <text:p>€ 13.947,6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781" calcext:value-type="float">
            <text:p>1478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798" calcext:value-type="float">
            <text:p>1479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846" calcext:value-type="float">
            <text:p>1484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856" calcext:value-type="float">
            <text:p>1485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881" calcext:value-type="float">
            <text:p>14881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891" calcext:value-type="float">
            <text:p>1489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897" calcext:value-type="float">
            <text:p>14897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03" calcext:value-type="float">
            <text:p>14903</text:p>
          </table:table-cell>
          <table:table-cell office:value-type="currency" office:currency="EUR" office:value="591" calcext:value-type="currency">
            <text:p>€ 591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04" calcext:value-type="float">
            <text:p>14904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13" calcext:value-type="float">
            <text:p>14913</text:p>
          </table:table-cell>
          <table:table-cell office:value-type="currency" office:currency="EUR" office:value="1987.37" calcext:value-type="currency">
            <text:p>€ 1.987,37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21" calcext:value-type="float">
            <text:p>14921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60" calcext:value-type="float">
            <text:p>1496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70" calcext:value-type="float">
            <text:p>1497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75" calcext:value-type="float">
            <text:p>14975</text:p>
          </table:table-cell>
          <table:table-cell office:value-type="currency" office:currency="EUR" office:value="1654.8" calcext:value-type="currency">
            <text:p>€ 1.654,8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86" calcext:value-type="float">
            <text:p>14986</text:p>
          </table:table-cell>
          <table:table-cell office:value-type="currency" office:currency="EUR" office:value="12351.9" calcext:value-type="currency">
            <text:p>€ 12.351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92" calcext:value-type="float">
            <text:p>14992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95" calcext:value-type="float">
            <text:p>1499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4999" calcext:value-type="float">
            <text:p>14999</text:p>
          </table:table-cell>
          <table:table-cell office:value-type="currency" office:currency="EUR" office:value="17662.53" calcext:value-type="currency">
            <text:p>€ 17.662,53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015" calcext:value-type="float">
            <text:p>15015</text:p>
          </table:table-cell>
          <table:table-cell office:value-type="currency" office:currency="EUR" office:value="13888.5" calcext:value-type="currency">
            <text:p>€ 13.888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018" calcext:value-type="float">
            <text:p>1501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038" calcext:value-type="float">
            <text:p>1503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081" calcext:value-type="float">
            <text:p>15081</text:p>
          </table:table-cell>
          <table:table-cell office:value-type="currency" office:currency="EUR" office:value="3782.4" calcext:value-type="currency">
            <text:p>€ 3.782,4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093" calcext:value-type="float">
            <text:p>1509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100" calcext:value-type="float">
            <text:p>1510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110" calcext:value-type="float">
            <text:p>15110</text:p>
          </table:table-cell>
          <table:table-cell office:value-type="currency" office:currency="EUR" office:value="17848.2" calcext:value-type="currency">
            <text:p>€ 17.848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114" calcext:value-type="float">
            <text:p>1511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116" calcext:value-type="float">
            <text:p>15116</text:p>
          </table:table-cell>
          <table:table-cell office:value-type="currency" office:currency="EUR" office:value="14184" calcext:value-type="currency">
            <text:p>€ 14.184,0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129" calcext:value-type="float">
            <text:p>15129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140" calcext:value-type="float">
            <text:p>1514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182" calcext:value-type="float">
            <text:p>15182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185" calcext:value-type="float">
            <text:p>15185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211" calcext:value-type="float">
            <text:p>15211</text:p>
          </table:table-cell>
          <table:table-cell office:value-type="currency" office:currency="EUR" office:value="1576.19" calcext:value-type="currency">
            <text:p>€ 1.576,19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248" calcext:value-type="float">
            <text:p>1524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254" calcext:value-type="float">
            <text:p>1525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05" calcext:value-type="float">
            <text:p>15305</text:p>
          </table:table-cell>
          <table:table-cell office:value-type="currency" office:currency="EUR" office:value="16075.2" calcext:value-type="currency">
            <text:p>€ 16.075,2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20" calcext:value-type="float">
            <text:p>15320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22" calcext:value-type="float">
            <text:p>15322</text:p>
          </table:table-cell>
          <table:table-cell office:value-type="currency" office:currency="EUR" office:value="12115.5" calcext:value-type="currency">
            <text:p>€ 12.115,5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36" calcext:value-type="float">
            <text:p>15336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40" calcext:value-type="float">
            <text:p>15340</text:p>
          </table:table-cell>
          <table:table-cell office:value-type="currency" office:currency="EUR" office:value="3014.1" calcext:value-type="currency">
            <text:p>€ 3.014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43" calcext:value-type="float">
            <text:p>15343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44" calcext:value-type="float">
            <text:p>15344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46" calcext:value-type="float">
            <text:p>15346</text:p>
          </table:table-cell>
          <table:table-cell office:value-type="currency" office:currency="EUR" office:value="14124.9" calcext:value-type="currency">
            <text:p>€ 14.124,9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48" calcext:value-type="float">
            <text:p>15348</text:p>
          </table:table-cell>
          <table:table-cell office:value-type="currency" office:currency="EUR" office:value="14243.1" calcext:value-type="currency">
            <text:p>€ 14.243,1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361" calcext:value-type="float">
            <text:p>15361</text:p>
          </table:table-cell>
          <table:table-cell office:value-type="currency" office:currency="EUR" office:value="10815.3" calcext:value-type="currency">
            <text:p>€ 10.815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1">
          <table:table-cell office:value-type="float" office:value="15475" calcext:value-type="float">
            <text:p>15475</text:p>
          </table:table-cell>
          <table:table-cell office:value-type="currency" office:currency="EUR" office:value="13179.3" calcext:value-type="currency">
            <text:p>€ 13.179,30</text:p>
          </table:table-cell>
          <table:table-cell table:style-name="ce4" office:value-type="string" calcext:value-type="string">
            <text:p>Valutazione sociale</text:p>
          </table:table-cell>
          <table:table-cell table:style-name="ce5" office:value-type="string" calcext:value-type="string">
            <text:p>Lorenzo Baragatti</text:p>
          </table:table-cell>
        </table:table-row>
        <table:table-row table:style-name="ro2" table:number-rows-repeated="1047956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  <table:database-ranges>
        <table:database-range table:name="__Anonymous_Sheet_DB__0" table:target-range-address="SVestrazDatiEcoPratiche_SCARCELLA_R_20260812135309.A1:SVestrazDatiEcoPratiche_SCARCELLA_R_20260812135309.A619" table:display-filter-buttons="tru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number number:decimal-places="0" number:min-decimal-places="0" number:min-integer-digits="1" number:grouping="true"/>
    </number:number-style>
    <number:number-style style:name="N112">
      <number:text>-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number number:decimal-places="0" number:min-decimal-places="0" number:min-integer-digits="1" number:grouping="true"/>
    </number:number-style>
    <number:number-style style:name="N11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number:text>-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2" number:min-decimal-places="2" number:min-integer-digits="1" number:grouping="true"/>
    </number:number-style>
    <number:number-style style:name="N11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5P0"/>
    </number:number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12T13:57:29.539672700</dc:date>
    <meta:editing-duration>PT3M18S</meta:editing-duration>
    <meta:editing-cycles>1</meta:editing-cycles>
    <meta:document-statistic meta:table-count="1" meta:cell-count="2476" meta:object-count="0"/>
    <meta:generator>LibreOffice/26.2.5.2$Windows_X86_64 LibreOffice_project/cd7284b4cbbfeb507e630c1aac019f4157393acb</meta:generator>
  </office:meta>
</office:document-meta>
</file>